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" manifest:full-path="ObjectReplacements/OleObj1"/>
  <manifest:file-entry manifest:media-type="" manifest:full-path="ObjectReplacements/OleObj2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application/octet-stream" manifest:full-path="OleObj1"/>
  <manifest:file-entry manifest:media-type="text/xml" manifest:full-path="settings.xml"/>
  <manifest:file-entry manifest:media-type="application/octet-stream" manifest:full-path="OleObj2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Arial" svg:font-family="Arial"/>
    <style:font-face style:name="Arial, Helvetica, sans-serif" svg:font-family="'Arial, Helvetica, sans-serif'"/>
    <style:font-face style:name="Calibri1" svg:font-family="Calibri"/>
    <style:font-face style:name="OpenSymbol" svg:font-family="OpenSymbol"/>
    <style:font-face style:name="Symbol" svg:font-family="Symbol"/>
    <style:font-face style:name="Times New Roman" svg:font-family="'Times New Roman'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1" style:family="table">
      <style:table-properties style:width="16.404cm" table:align="left" style:may-break-between-rows="true" style:writing-mode="lr-tb"/>
    </style:style>
    <style:style style:name="Tableau1.A" style:family="table-column">
      <style:table-column-properties style:column-width="5.292cm"/>
    </style:style>
    <style:style style:name="Tableau1.B" style:family="table-column">
      <style:table-column-properties style:column-width="5.45cm"/>
    </style:style>
    <style:style style:name="Tableau1.C" style:family="table-column">
      <style:table-column-properties style:column-width="5.662cm"/>
    </style:style>
    <style:style style:name="Tableau1.A1" style:family="table-cell">
      <style:table-cell-properties fo:background-color="#ffffff" fo:padding-left="0.106cm" fo:padding-right="0.106cm" fo:padding-top="0cm" fo:padding-bottom="0cm" fo:border="0.018cm solid #000000" fo:vertical-align="top">
        <style:background-image/>
      </style:table-cell-properties>
    </style:style>
    <style:style style:name="Tableau1.3" style:family="table-row">
      <style:table-row-properties style:min-row-height="0.21cm"/>
    </style:style>
    <style:style style:name="Tableau1.A4" style:family="table-cell">
      <style:table-cell-properties fo:background-color="#ffffff" fo:padding-left="0.106cm" fo:padding-right="0.106cm" fo:padding-top="0cm" fo:padding-bottom="0cm" fo:border-left="0.018cm solid #000000" fo:border-right="0.002cm solid #000000" fo:border-top="0.018cm solid #000000" fo:border-bottom="0.018cm solid #000000" fo:vertical-align="top">
        <style:background-image/>
      </style:table-cell-properties>
    </style:style>
    <style:style style:name="Tableau1.A6" style:family="table-cell">
      <style:table-cell-properties fo:background-color="#ffffff" fo:padding-left="0.106cm" fo:padding-right="0.106cm" fo:padding-top="0cm" fo:padding-bottom="0cm" fo:border-left="0.018cm solid #000000" fo:border-right="0.002cm solid #000000" fo:border-top="0.002cm solid #000000" fo:border-bottom="0.018cm solid #000000" fo:vertical-align="top">
        <style:background-image/>
      </style:table-cell-properties>
    </style:style>
    <style:style style:name="Tableau1.C6" style:family="table-cell">
      <style:table-cell-properties fo:background-color="#ffffff" fo:padding-left="0.106cm" fo:padding-right="0.106cm" fo:padding-top="0cm" fo:padding-bottom="0cm" fo:border-left="0.018cm solid #000000" fo:border-right="0.018cm solid #000000" fo:border-top="0.002cm solid #000000" fo:border-bottom="0.018cm solid #000000" fo:vertical-align="top">
        <style:background-image/>
      </style:table-cell-properties>
    </style:style>
    <style:style style:name="Tableau1.A7" style:family="table-cell">
      <style:table-cell-properties fo:background-color="#ffffff" fo:padding-left="0.106cm" fo:padding-right="0.106cm" fo:padding-top="0cm" fo:padding-bottom="0cm" fo:border-left="0.018cm solid #000000" fo:border-right="0.002cm solid #000000" fo:border-top="none" fo:border-bottom="0.018cm solid #000000" fo:vertical-align="top">
        <style:background-image/>
      </style:table-cell-properties>
    </style:style>
    <style:style style:name="Tableau1.C7" style:family="table-cell">
      <style:table-cell-properties fo:background-color="#ffffff" fo:padding-left="0.106cm" fo:padding-right="0.106cm" fo:padding-top="0cm" fo:padding-bottom="0cm" fo:border-left="0.018cm solid #000000" fo:border-right="0.018cm solid #000000" fo:border-top="none" fo:border-bottom="0.018cm solid #000000" fo:vertical-align="top">
        <style:background-image/>
      </style:table-cell-properties>
    </style:style>
    <style:style style:name="Tableau1.29" style:family="table-row">
      <style:table-row-properties style:min-row-height="3.651cm"/>
    </style:style>
    <style:style style:name="Tableau1.44" style:family="table-row">
      <style:table-row-properties style:min-row-height="2.424cm"/>
    </style:style>
    <style:style style:name="Tableau1.47" style:family="table-row">
      <style:table-row-properties style:min-row-height="4.203cm"/>
    </style:style>
    <style:style style:name="P1" style:family="paragraph" style:parent-style-name="Standard">
      <style:paragraph-properties fo:line-height="100%" fo:text-align="start" style:justify-single-word="false"/>
    </style:style>
    <style:style style:name="P2" style:family="paragraph" style:parent-style-name="Standard">
      <style:paragraph-properties fo:line-height="100%" fo:text-align="center" style:justify-single-word="false"/>
    </style:style>
    <style:style style:name="P3" style:family="paragraph" style:parent-style-name="Standard">
      <style:paragraph-properties fo:line-height="100%" fo:text-align="justify" style:justify-single-word="false"/>
    </style:style>
    <style:style style:name="P4" style:family="paragraph" style:parent-style-name="Standard">
      <style:paragraph-properties fo:line-height="100%" fo:text-align="start" style:justify-single-word="false"/>
      <style:text-properties style:use-window-font-color="true" style:font-name="Times New Roman" fo:font-size="12pt" fo:font-weight="normal" fo:background-color="transparent" style:font-name-asian="Times New Roman" style:font-name-complex="Times New Roman"/>
    </style:style>
    <style:style style:name="P5" style:family="paragraph" style:parent-style-name="Standard">
      <style:paragraph-properties fo:line-height="100%" fo:text-align="start" style:justify-single-word="false"/>
      <style:text-properties style:use-window-font-color="true" style:font-name="Calibri1" fo:font-size="11pt" fo:font-weight="normal" fo:background-color="transparent" style:font-name-asian="Calibri1" style:font-name-complex="Calibri1"/>
    </style:style>
    <style:style style:name="P6" style:family="paragraph" style:parent-style-name="Standard">
      <style:paragraph-properties fo:line-height="100%" fo:text-align="center" style:justify-single-word="false"/>
      <style:text-properties style:use-window-font-color="true" style:font-name="Calibri1" fo:font-size="11pt" fo:font-weight="normal" fo:background-color="transparent" style:font-name-asian="Calibri1" style:font-name-complex="Calibri1"/>
    </style:style>
    <style:style style:name="P7" style:family="paragraph" style:parent-style-name="Standard">
      <style:paragraph-properties fo:line-height="100%" fo:text-align="justify" style:justify-single-word="false"/>
      <style:text-properties style:use-window-font-color="true" style:font-name="Calibri1" fo:font-size="11pt" fo:font-weight="normal" fo:background-color="transparent" style:font-name-asian="Calibri1" style:font-name-complex="Calibri1"/>
    </style:style>
    <style:style style:name="P8" style:family="paragraph" style:parent-style-name="Standard">
      <style:paragraph-properties fo:line-height="100%" fo:text-align="center" style:justify-single-word="false"/>
      <style:text-properties style:use-window-font-color="true" style:font-name="Calibri1" fo:font-size="11pt" fo:font-weight="bold" fo:background-color="transparent" style:font-name-asian="Calibri1" style:font-weight-asian="bold" style:font-name-complex="Calibri1" style:font-weight-complex="bold"/>
    </style:style>
    <style:style style:name="P9" style:family="paragraph" style:parent-style-name="Standard">
      <style:paragraph-properties fo:line-height="100%" fo:text-align="justify" style:justify-single-word="false"/>
      <style:text-properties style:use-window-font-color="true" style:font-name="Calibri1" fo:font-size="11pt" fo:font-weight="bold" fo:background-color="transparent" style:font-name-asian="Calibri1" style:font-weight-asian="bold" style:font-name-complex="Calibri1" style:font-weight-complex="bold"/>
    </style:style>
    <style:style style:name="P10" style:family="paragraph" style:parent-style-name="Standard">
      <style:paragraph-properties fo:line-height="100%" fo:text-align="start" style:justify-single-word="false"/>
      <style:text-properties style:use-window-font-color="true" style:font-name="Calibri1" fo:font-size="8pt" fo:font-weight="normal" fo:background-color="transparent" style:font-name-asian="Calibri1" style:font-size-asian="8pt" style:font-name-complex="Calibri1" style:font-size-complex="8pt"/>
    </style:style>
    <style:style style:name="P11" style:family="paragraph" style:parent-style-name="Standard">
      <style:paragraph-properties fo:line-height="100%" fo:text-align="start" style:justify-single-word="false"/>
      <style:text-properties style:use-window-font-color="true" style:font-name="Calibri1" fo:font-size="7pt" fo:font-weight="normal" fo:background-color="transparent" style:font-name-asian="Calibri1" style:font-size-asian="7pt" style:font-name-complex="Calibri1" style:font-size-complex="7pt"/>
    </style:style>
    <style:style style:name="P12" style:family="paragraph" style:parent-style-name="Standard">
      <style:paragraph-properties fo:line-height="100%" fo:text-align="center" style:justify-single-word="false"/>
      <style:text-properties style:use-window-font-color="true" style:font-name="Arial" fo:font-size="26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P13" style:family="paragraph" style:parent-style-name="Standard">
      <style:paragraph-properties fo:line-height="100%" fo:text-align="center" style:justify-single-word="false"/>
      <style:text-properties style:use-window-font-color="true" style:font-name="Arial" fo:font-size="13.5pt" fo:font-weight="bold" fo:background-color="transparent" style:font-name-asian="Arial" style:font-name-complex="Arial"/>
    </style:style>
    <style:style style:name="P14" style:family="paragraph" style:parent-style-name="Standard">
      <style:paragraph-properties fo:line-height="100%" fo:text-align="center" style:justify-single-word="false"/>
      <style:text-properties style:use-window-font-color="true" style:font-name="Arial" fo:font-size="10pt" fo:font-weight="bold" fo:background-color="transparent" style:font-name-asian="Arial" style:font-name-complex="Arial"/>
    </style:style>
    <style:style style:name="P15" style:family="paragraph" style:parent-style-name="Standard">
      <style:paragraph-properties fo:line-height="100%" fo:text-align="start" style:justify-single-word="false"/>
      <style:text-properties style:use-window-font-color="true" style:font-name="Arial" fo:font-size="10pt" fo:font-weight="bold" fo:background-color="transparent" style:font-name-asian="Arial" style:font-name-complex="Arial"/>
    </style:style>
    <style:style style:name="P16" style:family="paragraph" style:parent-style-name="Standard">
      <style:paragraph-properties fo:line-height="100%" fo:text-align="justify" style:justify-single-word="false"/>
      <style:text-properties style:use-window-font-color="true" style:font-name="Arial" fo:font-size="10pt" fo:font-weight="bold" fo:background-color="transparent" style:font-name-asian="Arial" style:font-name-complex="Arial"/>
    </style:style>
    <style:style style:name="P17" style:family="paragraph" style:parent-style-name="Standard">
      <style:paragraph-properties fo:line-height="100%" fo:text-align="start" style:justify-single-word="false"/>
      <style:text-properties style:use-window-font-color="true" style:font-name="Arial" fo:font-size="10pt" fo:font-weight="bold" fo:background-color="transparent" style:font-name-asian="Arial" style:font-name-complex="Arial" style:font-relief="embossed"/>
    </style:style>
    <style:style style:name="P18" style:family="paragraph" style:parent-style-name="Standard">
      <style:paragraph-properties fo:line-height="100%" fo:text-align="justify" style:justify-single-word="false"/>
      <style:text-properties style:use-window-font-color="true" style:font-name="Arial" fo:font-size="10pt" fo:font-weight="bold" fo:background-color="transparent" style:font-name-asian="Arial" style:font-size-asian="10pt" style:font-weight-asian="bold" style:font-name-complex="Arial" style:font-size-complex="10pt" style:font-weight-complex="bold"/>
    </style:style>
    <style:style style:name="P19" style:family="paragraph" style:parent-style-name="Standard">
      <style:paragraph-properties fo:line-height="100%" fo:text-align="justify" style:justify-single-word="false"/>
      <style:text-properties style:use-window-font-color="true" style:font-name="Arial" fo:font-size="10pt" fo:font-weight="normal" fo:background-color="transparent" style:font-name-asian="Arial" style:font-size-asian="10pt" style:font-weight-asian="normal" style:font-name-complex="Arial" style:font-size-complex="10pt" style:font-weight-complex="normal"/>
    </style:style>
    <style:style style:name="P20" style:family="paragraph" style:parent-style-name="Standard">
      <style:paragraph-properties fo:line-height="100%" fo:text-align="start" style:justify-single-word="false"/>
      <style:text-properties style:use-window-font-color="true" style:font-name="Arial" fo:font-size="10pt" fo:font-weight="normal" fo:background-color="transparent" style:font-name-asian="Arial" style:font-name-complex="Arial"/>
    </style:style>
    <style:style style:name="P21" style:family="paragraph" style:parent-style-name="Standard">
      <style:paragraph-properties fo:line-height="100%" fo:text-align="justify" style:justify-single-word="false"/>
      <style:text-properties style:use-window-font-color="true" style:font-name="Arial" fo:font-size="9pt" fo:font-weight="normal" fo:background-color="transparent" style:font-name-asian="Arial" style:font-name-complex="Arial"/>
    </style:style>
    <style:style style:name="P22" style:family="paragraph" style:parent-style-name="Standard">
      <style:paragraph-properties fo:line-height="100%" fo:text-align="start" style:justify-single-word="false"/>
      <style:text-properties style:use-window-font-color="true" style:font-name="Arial" fo:font-size="9pt" fo:font-weight="normal" fo:background-color="transparent" style:font-name-asian="Arial" style:font-name-complex="Arial"/>
    </style:style>
    <style:style style:name="P23" style:family="paragraph" style:parent-style-name="Standard">
      <style:paragraph-properties fo:line-height="100%" fo:text-align="start" style:justify-single-word="false"/>
      <style:text-properties style:use-window-font-color="true" style:font-name="Arial" fo:font-size="9pt" fo:font-weight="normal" fo:background-color="transparent" style:font-name-asian="Arial" style:font-size-asian="9pt" style:font-weight-asian="normal" style:font-name-complex="Arial" style:font-size-complex="9pt" style:font-weight-complex="normal"/>
    </style:style>
    <style:style style:name="P24" style:family="paragraph" style:parent-style-name="Standard">
      <style:paragraph-properties fo:line-height="100%" fo:text-align="start" style:justify-single-word="false"/>
      <style:text-properties style:use-window-font-color="true" style:font-name="Arial" fo:font-size="9pt" fo:font-weight="normal" fo:background-color="transparent" style:font-name-asian="Arial" style:font-size-asian="9pt" style:font-weight-asian="normal" style:font-name-complex="Arial" style:font-size-complex="9pt" style:font-weight-complex="normal" style:font-relief="embossed"/>
    </style:style>
    <style:style style:name="P25" style:family="paragraph" style:parent-style-name="Standard">
      <style:paragraph-properties fo:line-height="100%" fo:text-align="start" style:justify-single-word="false"/>
      <style:text-properties style:use-window-font-color="true" style:font-name="Arial" fo:font-size="9pt" fo:font-weight="bold" fo:background-color="transparent" style:font-name-asian="Arial" style:font-name-complex="Arial"/>
    </style:style>
    <style:style style:name="P26" style:family="paragraph" style:parent-style-name="Standard">
      <style:paragraph-properties fo:line-height="100%" fo:text-align="justify" style:justify-single-word="false"/>
      <style:text-properties style:use-window-font-color="true" style:font-name="Arial" fo:font-size="8pt" fo:font-weight="normal" fo:background-color="transparent" style:font-name-asian="Arial" style:font-name-complex="Arial"/>
    </style:style>
    <style:style style:name="P27" style:family="paragraph" style:parent-style-name="Standard">
      <style:paragraph-properties fo:line-height="100%" fo:text-align="start" style:justify-single-word="false"/>
      <style:text-properties style:use-window-font-color="true" style:font-name="Arial" fo:font-size="8pt" fo:font-weight="normal" fo:background-color="transparent" style:font-name-asian="Arial" style:font-name-complex="Arial"/>
    </style:style>
    <style:style style:name="P28" style:family="paragraph" style:parent-style-name="Standard">
      <style:paragraph-properties fo:line-height="100%" fo:text-align="start" style:justify-single-word="false"/>
      <style:text-properties style:use-window-font-color="true" style:font-name="Arial" fo:font-size="8pt" fo:font-weight="normal" fo:background-color="transparent" style:font-name-asian="Arial" style:font-name-complex="Arial" style:font-relief="embossed"/>
    </style:style>
    <style:style style:name="P29" style:family="paragraph" style:parent-style-name="Standard">
      <style:paragraph-properties fo:line-height="100%" fo:text-align="start" style:justify-single-word="false"/>
      <style:text-properties style:use-window-font-color="true" style:font-name="Arial" fo:font-size="8pt" fo:font-weight="normal" fo:background-color="transparent" style:font-name-asian="Arial" style:font-weight-asian="normal" style:font-name-complex="Arial" style:font-weight-complex="normal"/>
    </style:style>
    <style:style style:name="P30" style:family="paragraph" style:parent-style-name="Standard">
      <style:paragraph-properties fo:line-height="100%" fo:text-align="start" style:justify-single-word="false"/>
      <style:text-properties style:use-window-font-color="true" style:font-name="Arial" fo:font-size="8pt" fo:font-weight="bold" fo:background-color="transparent" style:font-name-asian="Arial" style:font-name-complex="Arial"/>
    </style:style>
    <style:style style:name="P31" style:family="paragraph" style:parent-style-name="Standard">
      <style:paragraph-properties fo:line-height="100%" fo:text-align="start" style:justify-single-word="false"/>
      <style:text-properties style:use-window-font-color="true" style:font-name="Arial" fo:font-size="8pt" fo:font-weight="bold" fo:background-color="transparent" style:font-name-asian="Arial" style:font-size-asian="8pt" style:font-weight-asian="bold" style:font-name-complex="Arial" style:font-size-complex="8pt" style:font-weight-complex="bold"/>
    </style:style>
    <style:style style:name="P32" style:family="paragraph" style:parent-style-name="Standard">
      <style:paragraph-properties fo:line-height="100%" fo:text-align="start" style:justify-single-word="false"/>
      <style:text-properties style:use-window-font-color="true" style:font-name="Arial" fo:font-size="8pt" fo:font-weight="bold" fo:background-color="transparent" style:font-name-asian="Arial" style:font-weight-asian="bold" style:font-name-complex="Arial" style:font-weight-complex="bold"/>
    </style:style>
    <style:style style:name="P33" style:family="paragraph" style:parent-style-name="Standard">
      <style:paragraph-properties fo:line-height="100%" fo:text-align="justify" style:justify-single-word="false"/>
      <style:text-properties style:use-window-font-color="true" style:font-name="Arial" fo:font-size="8pt" style:text-underline-style="none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P34" style:family="paragraph" style:parent-style-name="Standard">
      <style:paragraph-properties fo:line-height="100%" fo:text-align="start" style:justify-single-word="false"/>
      <style:text-properties style:use-window-font-color="true" style:font-name="Arial" fo:font-size="11pt" fo:font-weight="bold" fo:background-color="transparent" style:font-name-asian="Arial" style:font-name-complex="Arial"/>
    </style:style>
    <style:style style:name="P35" style:family="paragraph" style:parent-style-name="Standard">
      <style:paragraph-properties fo:line-height="100%" fo:text-align="start" style:justify-single-word="false"/>
      <style:text-properties style:use-window-font-color="true" style:font-name="Arial1" fo:font-size="9pt" fo:font-weight="normal" fo:background-color="transparent" style:font-name-asian="Calibri1" style:font-size-asian="9pt" style:font-name-complex="Calibri1" style:font-size-complex="9pt"/>
    </style:style>
    <style:style style:name="P36" style:family="paragraph" style:parent-style-name="Standard">
      <style:paragraph-properties fo:line-height="100%" fo:text-align="start" style:justify-single-word="false"/>
      <style:text-properties style:use-window-font-color="true" style:font-name="Arial1" fo:font-size="9pt" fo:font-weight="normal" fo:background-color="transparent" style:font-name-asian="Calibri1" style:font-name-complex="Calibri1"/>
    </style:style>
    <style:style style:name="P37" style:family="paragraph" style:parent-style-name="Standard">
      <style:paragraph-properties fo:line-height="100%" fo:text-align="start" style:justify-single-word="false"/>
      <style:text-properties style:use-window-font-color="true" style:font-name="Arial1" fo:font-size="8pt" fo:font-weight="normal" fo:background-color="transparent" style:font-name-asian="Calibri1" style:font-size-asian="8pt" style:font-name-complex="Calibri1" style:font-size-complex="8pt"/>
    </style:style>
    <style:style style:name="P38" style:family="paragraph" style:parent-style-name="Standard">
      <style:paragraph-properties fo:line-height="100%" fo:text-align="start" style:justify-single-word="false"/>
      <style:text-properties style:use-window-font-color="true" style:font-name="Arial1" fo:font-size="8pt" fo:font-weight="bold" fo:background-color="transparent" style:font-name-asian="Calibri1" style:font-size-asian="8pt" style:font-weight-asian="bold" style:font-name-complex="Calibri1" style:font-size-complex="8pt" style:font-weight-complex="bold"/>
    </style:style>
    <style:style style:name="P39" style:family="paragraph" style:parent-style-name="Standard">
      <style:paragraph-properties fo:line-height="100%" fo:text-align="justify" style:justify-single-word="false"/>
      <style:text-properties style:use-window-font-color="true" style:font-name="Arial1" fo:font-size="10pt" fo:font-weight="normal" fo:background-color="transparent" style:font-name-asian="Calibri1" style:font-size-asian="10pt" style:font-weight-asian="normal" style:font-name-complex="Calibri1" style:font-size-complex="10pt" style:font-weight-complex="normal"/>
    </style:style>
    <style:style style:name="P40" style:family="paragraph" style:parent-style-name="Standard">
      <style:paragraph-properties fo:line-height="100%" fo:text-align="center" style:justify-single-word="false"/>
      <style:text-properties style:use-window-font-color="true" style:font-name="Arial1" fo:font-size="10pt" fo:font-weight="normal" fo:background-color="transparent" style:font-name-asian="Calibri1" style:font-size-asian="10pt" style:font-weight-asian="normal" style:font-name-complex="Calibri1" style:font-size-complex="10pt" style:font-weight-complex="normal"/>
    </style:style>
    <style:style style:name="P41" style:family="paragraph" style:parent-style-name="Standard">
      <style:paragraph-properties fo:line-height="100%" fo:text-align="justify" style:justify-single-word="false"/>
      <style:text-properties fo:color="#0000ff" style:font-name="Arial" fo:font-size="8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P42" style:family="paragraph" style:parent-style-name="Standard">
      <style:paragraph-properties fo:line-height="100%" fo:text-align="start" style:justify-single-word="false"/>
      <style:text-properties fo:color="#0000ff" style:font-name="Arial" fo:font-size="8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P43" style:family="paragraph" style:parent-style-name="Standard">
      <style:paragraph-properties fo:line-height="100%" fo:text-align="start" style:justify-single-word="false"/>
      <style:text-properties fo:color="#0000ff" style:font-name="Arial" fo:font-size="8pt" style:text-underline-style="solid" style:text-underline-width="auto" style:text-underline-color="font-color" fo:font-weight="normal" fo:background-color="transparent" style:font-name-asian="Arial" style:font-name-complex="Arial"/>
    </style:style>
    <style:style style:name="P44" style:family="paragraph" style:parent-style-name="Standard">
      <style:paragraph-properties fo:line-height="100%" fo:text-align="start" style:justify-single-word="false"/>
      <style:text-properties fo:color="#0000ff" style:font-name="Arial" fo:font-size="8pt" fo:font-weight="normal" fo:background-color="transparent" style:font-name-asian="Arial" style:font-name-complex="Arial"/>
    </style:style>
    <style:style style:name="P45" style:family="paragraph" style:parent-style-name="Standard">
      <style:paragraph-properties fo:line-height="100%" fo:text-align="justify" style:justify-single-word="false"/>
      <style:text-properties fo:color="#0000ff" style:font-name="Arial" fo:font-size="8pt" fo:font-weight="normal" fo:background-color="transparent" style:font-name-asian="Arial" style:font-name-complex="Arial"/>
    </style:style>
    <style:style style:name="P46" style:family="paragraph" style:parent-style-name="Standard">
      <style:paragraph-properties fo:line-height="100%" fo:text-align="start" style:justify-single-word="false"/>
      <style:text-properties fo:color="#0000ff" style:font-name="Arial" fo:font-size="10pt" fo:font-weight="bold" fo:background-color="transparent" style:font-name-asian="Arial" style:font-size-asian="10pt" style:font-name-complex="Arial" style:font-size-complex="10pt"/>
    </style:style>
    <style:style style:name="P47" style:family="paragraph" style:parent-style-name="Standard">
      <style:paragraph-properties fo:line-height="100%" fo:text-align="start" style:justify-single-word="false"/>
      <style:text-properties fo:color="#222222" style:font-name="Arial" fo:font-size="8pt" fo:font-weight="normal" fo:background-color="transparent" style:font-name-asian="Arial" style:font-name-complex="Arial"/>
    </style:style>
    <style:style style:name="P48" style:family="paragraph" style:parent-style-name="Standard">
      <style:paragraph-properties fo:line-height="100%" fo:text-align="start" style:justify-single-word="false"/>
      <style:text-properties fo:color="#000000" style:text-underline-style="none"/>
    </style:style>
    <style:style style:name="P49" style:family="paragraph" style:parent-style-name="Standard">
      <style:paragraph-properties fo:line-height="100%" fo:text-align="start" style:justify-single-word="false"/>
      <style:text-properties fo:color="#000000" style:font-name="Arial" fo:font-size="8pt" fo:font-weight="normal" fo:background-color="transparent" style:font-name-asian="Arial" style:font-name-complex="Arial"/>
    </style:style>
    <style:style style:name="P50" style:family="paragraph" style:parent-style-name="Standard">
      <style:paragraph-properties fo:line-height="100%" fo:text-align="start" style:justify-single-word="false"/>
      <style:text-properties fo:color="#000000" style:font-name="Arial" fo:font-size="8pt" fo:language="fr" fo:country="FR" style:text-underline-style="none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P51" style:family="paragraph" style:parent-style-name="Standard">
      <style:paragraph-properties fo:line-height="100%" fo:text-align="start" style:justify-single-word="false"/>
      <style:text-properties fo:color="#0000cc" style:font-name="Arial1" fo:font-size="8pt" style:text-underline-style="solid" style:text-underline-width="auto" style:text-underline-color="font-color" fo:font-weight="normal" fo:background-color="transparent" style:font-name-asian="Calibri1" style:font-size-asian="8pt" style:font-name-complex="Calibri1" style:font-size-complex="8pt"/>
    </style:style>
    <style:style style:name="P52" style:family="paragraph" style:parent-style-name="Standard">
      <style:paragraph-properties fo:line-height="100%" fo:text-align="start" style:justify-single-word="false"/>
      <style:text-properties fo:color="#004586" style:font-name="Arial" fo:font-size="8pt" style:text-underline-style="solid" style:text-underline-width="auto" style:text-underline-color="font-color" fo:font-weight="normal" fo:background-color="transparent" style:font-name-asian="Arial" style:font-name-complex="Arial"/>
    </style:style>
    <style:style style:name="P53" style:family="paragraph" style:parent-style-name="Standard">
      <style:paragraph-properties fo:line-height="100%" fo:text-align="start" style:justify-single-word="false"/>
      <style:text-properties fo:color="#0066ff" style:font-name="Arial" fo:font-size="8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P54" style:family="paragraph" style:parent-style-name="Standard">
      <style:paragraph-properties fo:line-height="100%" fo:text-align="start" style:justify-single-word="false"/>
      <style:text-properties fo:color="#0066ff" style:font-name="Arial" fo:font-size="8pt" fo:font-weight="normal" fo:background-color="transparent" style:font-name-asian="Arial" style:font-name-complex="Arial"/>
    </style:style>
    <style:style style:name="P55" style:family="paragraph" style:parent-style-name="Standard">
      <style:paragraph-properties fo:line-height="100%" fo:text-align="start" style:justify-single-word="false"/>
      <style:text-properties fo:font-weight="bold" style:font-weight-asian="bold" style:font-weight-complex="bold"/>
    </style:style>
    <style:style style:name="P56" style:family="paragraph" style:parent-style-name="Standard">
      <style:paragraph-properties fo:margin-top="0.101cm" fo:margin-bottom="0.101cm" fo:line-height="100%" fo:text-align="start" style:justify-single-word="false"/>
    </style:style>
    <style:style style:name="P57" style:family="paragraph" style:parent-style-name="Standard">
      <style:paragraph-properties fo:margin-top="0.101cm" fo:margin-bottom="0.101cm" fo:line-height="100%" fo:text-align="justify" style:justify-single-word="false"/>
      <style:text-properties style:use-window-font-color="true" style:font-name="Arial" fo:font-size="10pt" fo:font-weight="bold" fo:background-color="transparent" style:font-name-asian="Arial" style:font-name-complex="Arial"/>
    </style:style>
    <style:style style:name="P58" style:family="paragraph" style:parent-style-name="Standard">
      <style:paragraph-properties fo:margin-top="0cm" fo:margin-bottom="0.101cm" fo:line-height="100%" fo:text-align="start" style:justify-single-word="false"/>
    </style:style>
    <style:style style:name="P59" style:family="paragraph" style:parent-style-name="Standard">
      <style:paragraph-properties fo:margin-top="0cm" fo:margin-bottom="0.101cm" fo:line-height="100%" fo:text-align="start" style:justify-single-word="false"/>
      <style:text-properties style:use-window-font-color="true" style:font-name="Calibri1" fo:font-size="11pt" fo:font-weight="normal" fo:background-color="transparent" style:font-name-asian="Calibri1" style:font-name-complex="Calibri1"/>
    </style:style>
    <style:style style:name="P60" style:family="paragraph" style:parent-style-name="Standard">
      <style:paragraph-properties fo:margin-top="0cm" fo:margin-bottom="0.101cm" fo:line-height="100%" fo:text-align="start" style:justify-single-word="false"/>
      <style:text-properties style:use-window-font-color="true" style:font-name="Arial" fo:font-size="8pt" fo:font-weight="normal" fo:background-color="transparent" style:font-name-asian="Arial" style:font-name-complex="Arial"/>
    </style:style>
    <style:style style:name="P61" style:family="paragraph" style:parent-style-name="Standard">
      <style:paragraph-properties fo:margin-top="0cm" fo:margin-bottom="0.101cm" fo:line-height="100%" fo:text-align="start" style:justify-single-word="false"/>
      <style:text-properties style:use-window-font-color="true" style:font-name="Arial" fo:font-size="9pt" fo:font-weight="normal" fo:background-color="transparent" style:font-name-asian="Arial" style:font-name-complex="Arial"/>
    </style:style>
    <style:style style:name="P62" style:family="paragraph" style:parent-style-name="Standard">
      <style:paragraph-properties fo:margin-top="0.199cm" fo:margin-bottom="0.199cm" fo:line-height="100%" fo:text-align="start" style:justify-single-word="false"/>
    </style:style>
    <style:style style:name="P63" style:family="paragraph" style:parent-style-name="Standard">
      <style:paragraph-properties fo:margin-top="0.199cm" fo:margin-bottom="0.199cm" fo:line-height="100%" fo:text-align="start" style:justify-single-word="false"/>
      <style:text-properties style:use-window-font-color="true" style:font-name="Arial" fo:font-size="9pt" fo:font-weight="bold" fo:background-color="transparent" style:font-name-asian="Arial" style:font-name-complex="Arial"/>
    </style:style>
    <style:style style:name="P64" style:family="paragraph" style:parent-style-name="Standard">
      <style:paragraph-properties fo:margin-top="0cm" fo:margin-bottom="0.199cm" fo:line-height="100%" fo:text-align="start" style:justify-single-word="false"/>
    </style:style>
    <style:style style:name="P65" style:family="paragraph" style:parent-style-name="Standard">
      <style:paragraph-properties fo:margin-top="0cm" fo:margin-bottom="0.199cm" fo:line-height="100%" fo:text-align="start" style:justify-single-word="false"/>
      <style:text-properties style:use-window-font-color="true" style:font-name="Arial" fo:font-size="8pt" fo:font-weight="normal" fo:background-color="transparent" style:font-name-asian="Arial" style:font-name-complex="Arial"/>
    </style:style>
    <style:style style:name="P66" style:family="paragraph" style:parent-style-name="Standard">
      <style:paragraph-properties fo:margin-top="0cm" fo:margin-bottom="0.199cm" fo:line-height="100%" fo:text-align="start" style:justify-single-word="false"/>
      <style:text-properties style:use-window-font-color="true" style:font-name="Arial" fo:font-size="9pt" fo:font-weight="normal" fo:background-color="transparent" style:font-name-asian="Arial" style:font-name-complex="Arial"/>
    </style:style>
    <style:style style:name="P67" style:family="paragraph" style:parent-style-name="Standard">
      <style:paragraph-properties fo:margin-top="0.101cm" fo:margin-bottom="0.199cm" fo:line-height="100%" fo:text-align="start" style:justify-single-word="false"/>
    </style:style>
    <style:style style:name="P68" style:family="paragraph" style:parent-style-name="Standard">
      <style:paragraph-properties fo:margin-top="0cm" fo:margin-bottom="0.3cm" fo:line-height="100%" fo:text-align="start" style:justify-single-word="false"/>
    </style:style>
    <style:style style:name="P69" style:family="paragraph" style:parent-style-name="Standard">
      <style:paragraph-properties fo:margin-top="0.199cm" fo:margin-bottom="0cm" fo:line-height="100%" fo:text-align="start" style:justify-single-word="false"/>
    </style:style>
    <style:style style:name="P70" style:family="paragraph" style:parent-style-name="Standard">
      <style:paragraph-properties fo:margin-top="0.199cm" fo:margin-bottom="0cm" fo:line-height="100%" fo:text-align="justify" style:justify-single-word="false"/>
    </style:style>
    <style:style style:name="P71" style:family="paragraph" style:parent-style-name="Standard">
      <style:paragraph-properties fo:margin-top="0.199cm" fo:margin-bottom="0cm" fo:line-height="100%" fo:text-align="start" style:justify-single-word="false"/>
      <style:text-properties style:use-window-font-color="true" style:font-name="Arial" fo:font-size="8pt" fo:font-weight="normal" fo:background-color="transparent" style:font-name-asian="Arial" style:font-name-complex="Arial"/>
    </style:style>
    <style:style style:name="P72" style:family="paragraph" style:parent-style-name="Standard">
      <style:paragraph-properties fo:margin-top="0.199cm" fo:margin-bottom="0cm" fo:line-height="100%" fo:text-align="justify" style:justify-single-word="false"/>
      <style:text-properties style:use-window-font-color="true" style:font-name="Arial" fo:font-size="8pt" fo:font-weight="normal" fo:background-color="transparent" style:font-name-asian="Arial" style:font-name-complex="Arial"/>
    </style:style>
    <style:style style:name="P73" style:family="paragraph" style:parent-style-name="Standard">
      <style:paragraph-properties fo:margin-top="0.199cm" fo:margin-bottom="0cm" fo:line-height="100%" fo:text-align="start" style:justify-single-word="false"/>
      <style:text-properties style:use-window-font-color="true" style:font-name="Calibri1" fo:font-size="11pt" fo:font-weight="normal" fo:background-color="transparent" style:font-name-asian="Calibri1" style:font-name-complex="Calibri1"/>
    </style:style>
    <style:style style:name="P74" style:family="paragraph" style:parent-style-name="Standard">
      <style:paragraph-properties fo:margin-top="0.199cm" fo:margin-bottom="0cm" fo:line-height="100%" fo:text-align="start" style:justify-single-word="false"/>
      <style:text-properties fo:color="#0000ff" style:font-name="Arial" fo:font-size="8pt" fo:font-weight="normal" fo:background-color="transparent" style:font-name-asian="Arial" style:font-name-complex="Arial"/>
    </style:style>
    <style:style style:name="P75" style:family="paragraph" style:parent-style-name="Standard">
      <style:paragraph-properties fo:margin-top="0.101cm" fo:margin-bottom="0cm" fo:line-height="100%" fo:text-align="start" style:justify-single-word="false"/>
    </style:style>
    <style:style style:name="P76" style:family="paragraph" style:parent-style-name="Standard">
      <style:paragraph-properties fo:margin-top="0.101cm" fo:margin-bottom="0cm" fo:line-height="100%" fo:text-align="justify" style:justify-single-word="false"/>
    </style:style>
    <style:style style:name="P77" style:family="paragraph" style:parent-style-name="Standard">
      <style:paragraph-properties fo:margin-top="0.101cm" fo:margin-bottom="0cm" fo:line-height="100%" fo:text-align="start" style:justify-single-word="false"/>
      <style:text-properties style:use-window-font-color="true" style:font-name="Arial" fo:font-size="8pt" fo:font-weight="normal" fo:background-color="transparent" style:font-name-asian="Arial" style:font-name-complex="Arial"/>
    </style:style>
    <style:style style:name="P78" style:family="paragraph" style:parent-style-name="Standard">
      <style:paragraph-properties fo:margin-top="0.101cm" fo:margin-bottom="0cm" fo:line-height="100%" fo:text-align="start" style:justify-single-word="false"/>
      <style:text-properties style:use-window-font-color="true" style:font-name="Arial" fo:font-size="9pt" fo:font-weight="normal" fo:background-color="transparent" style:font-name-asian="Arial" style:font-name-complex="Arial"/>
    </style:style>
    <style:style style:name="P79" style:family="paragraph" style:parent-style-name="Standard">
      <style:paragraph-properties fo:margin-top="0.101cm" fo:margin-bottom="0cm" fo:line-height="100%" fo:text-align="justify" style:justify-single-word="false"/>
      <style:text-properties fo:color="#0000ff" style:font-name="Arial" fo:font-size="8pt" fo:font-weight="normal" fo:background-color="transparent" style:font-name-asian="Arial" style:font-name-complex="Arial"/>
    </style:style>
    <style:style style:name="P80" style:family="paragraph" style:parent-style-name="Standard">
      <style:paragraph-properties fo:margin-top="0.4cm" fo:margin-bottom="0cm" fo:line-height="100%" fo:text-align="start" style:justify-single-word="false"/>
    </style:style>
    <style:style style:name="P81" style:family="paragraph" style:parent-style-name="Standard">
      <style:paragraph-properties fo:margin-top="0.3cm" fo:margin-bottom="0.101cm" fo:line-height="100%" fo:text-align="start" style:justify-single-word="false"/>
    </style:style>
    <style:style style:name="P82" style:family="paragraph" style:parent-style-name="Standard">
      <style:paragraph-properties fo:margin-top="0.199cm" fo:margin-bottom="0.499cm" fo:line-height="100%" fo:text-align="start" style:justify-single-word="false"/>
    </style:style>
    <style:style style:name="P83" style:family="paragraph" style:parent-style-name="Standard">
      <style:paragraph-properties fo:margin-left="-0.069cm" fo:margin-right="0cm" fo:line-height="100%" fo:text-align="justify" style:justify-single-word="false" fo:text-indent="0cm" style:auto-text-indent="false"/>
      <style:text-properties style:use-window-font-color="true" style:font-name="Arial" fo:font-size="10pt" fo:font-weight="bold" fo:background-color="transparent" style:font-name-asian="Arial" style:font-name-complex="Arial"/>
    </style:style>
    <style:style style:name="P84" style:family="paragraph" style:parent-style-name="Standard">
      <style:paragraph-properties fo:margin-left="0.071cm" fo:margin-right="0cm" fo:line-height="100%" fo:text-align="justify" style:justify-single-word="false" fo:text-indent="-0.64cm" style:auto-text-indent="false"/>
      <style:text-properties style:use-window-font-color="true" style:font-name="Calibri1" fo:font-size="11pt" fo:font-weight="normal" fo:background-color="transparent" style:font-name-asian="Calibri1" style:font-name-complex="Calibri1"/>
    </style:style>
    <style:style style:name="P85" style:family="paragraph" style:parent-style-name="Standard">
      <style:paragraph-properties fo:margin-left="0.071cm" fo:margin-right="0cm" fo:line-height="100%" fo:text-align="justify" style:justify-single-word="false" fo:text-indent="-0.64cm" style:auto-text-indent="false"/>
      <style:text-properties style:use-window-font-color="true" style:font-name="Arial" fo:font-size="10pt" fo:font-weight="bold" fo:background-color="transparent" style:font-name-asian="Arial" style:font-name-complex="Arial"/>
    </style:style>
    <style:style style:name="P86" style:family="paragraph" style:parent-style-name="Standard">
      <style:paragraph-properties fo:margin-top="0.499cm" fo:margin-bottom="0cm" fo:line-height="100%" fo:text-align="start" style:justify-single-word="false"/>
    </style:style>
    <style:style style:name="P87" style:family="paragraph" style:parent-style-name="Standard">
      <style:paragraph-properties fo:margin-top="0.499cm" fo:margin-bottom="0cm" fo:line-height="100%" fo:text-align="start" style:justify-single-word="false"/>
      <style:text-properties style:use-window-font-color="true" style:font-name="Arial" fo:font-size="9pt" fo:font-weight="normal" fo:background-color="transparent" style:font-name-asian="Arial" style:font-name-complex="Arial"/>
    </style:style>
    <style:style style:name="P88" style:family="paragraph" style:parent-style-name="Standard">
      <style:paragraph-properties fo:margin-top="0.7cm" fo:margin-bottom="0.199cm" fo:line-height="100%" fo:text-align="start" style:justify-single-word="false"/>
    </style:style>
    <style:style style:name="P89" style:family="paragraph" style:parent-style-name="Standard">
      <style:paragraph-properties fo:margin-top="0cm" fo:margin-bottom="0cm" fo:line-height="100%" fo:text-align="start" style:justify-single-word="false" fo:background-color="transparent">
        <style:background-image/>
      </style:paragraph-properties>
    </style:style>
    <style:style style:name="P90" style:family="paragraph" style:parent-style-name="Standard">
      <style:paragraph-properties fo:margin-top="0cm" fo:margin-bottom="0cm" fo:line-height="100%" fo:text-align="start" style:justify-single-word="false" fo:background-color="transparent">
        <style:background-image/>
      </style:paragraph-properties>
      <style:text-properties style:use-window-font-color="true" style:font-name="Arial" fo:font-size="8pt" fo:font-weight="normal" fo:background-color="transparent" style:font-name-asian="Arial" style:font-weight-asian="normal" style:font-name-complex="Arial" style:font-weight-complex="normal"/>
    </style:style>
    <style:style style:name="P91" style:family="paragraph" style:parent-style-name="Standard">
      <style:paragraph-properties fo:margin-top="0cm" fo:margin-bottom="0cm" fo:line-height="100%" fo:text-align="start" style:justify-single-word="false"/>
      <style:text-properties style:use-window-font-color="true" style:font-name="Arial" fo:font-size="8pt" fo:font-weight="normal" fo:background-color="transparent" style:font-name-asian="Arial" style:font-name-complex="Arial"/>
    </style:style>
    <style:style style:name="P92" style:family="paragraph" style:parent-style-name="Standard">
      <style:paragraph-properties fo:margin-top="0cm" fo:margin-bottom="0cm" fo:line-height="100%" fo:text-align="start" style:justify-single-word="false"/>
    </style:style>
    <style:style style:name="P93" style:family="paragraph" style:parent-style-name="Standard" style:list-style-name="L2">
      <style:paragraph-properties fo:line-height="100%" fo:text-align="start" style:justify-single-word="false"/>
      <style:text-properties style:use-window-font-color="true" style:font-name="Calibri1" fo:font-size="11pt" fo:font-weight="normal" fo:background-color="transparent" style:font-name-asian="Calibri1" style:font-name-complex="Calibri1"/>
    </style:style>
    <style:style style:name="P94" style:family="paragraph" style:parent-style-name="Standard" style:list-style-name="L3">
      <style:paragraph-properties fo:line-height="100%" fo:text-align="start" style:justify-single-word="false"/>
      <style:text-properties style:use-window-font-color="true" style:font-name="Arial" fo:font-size="9pt" fo:font-weight="bold" fo:background-color="transparent" style:font-name-asian="Arial" style:font-name-complex="Arial"/>
    </style:style>
    <style:style style:name="P95" style:family="paragraph" style:parent-style-name="Standard">
      <style:paragraph-properties fo:line-height="100%" fo:text-align="start" style:justify-single-word="false"/>
      <style:text-properties style:use-window-font-color="true" style:font-name="Arial" fo:font-size="8pt" fo:font-weight="normal" fo:background-color="transparent" style:font-name-asian="Arial" style:font-name-complex="Arial"/>
    </style:style>
    <style:style style:name="P96" style:family="paragraph" style:parent-style-name="Standard">
      <style:paragraph-properties fo:line-height="100%" fo:text-align="start" style:justify-single-word="false"/>
      <style:text-properties style:use-window-font-color="true"/>
    </style:style>
    <style:style style:name="P97" style:family="paragraph" style:parent-style-name="Standard">
      <style:paragraph-properties fo:line-height="100%" fo:text-align="start" style:justify-single-word="false"/>
      <style:text-properties fo:color="#000080" style:font-name="Arial" fo:font-size="8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P98" style:family="paragraph" style:parent-style-name="Standard">
      <style:paragraph-properties fo:line-height="100%" fo:text-align="start" style:justify-single-word="false"/>
      <style:text-properties fo:color="#3333ff" style:font-name="Arial" fo:font-size="8pt" fo:font-weight="normal" fo:background-color="transparent" style:font-name-asian="Arial" style:font-name-complex="Arial"/>
    </style:style>
    <style:style style:name="P99" style:family="paragraph" style:parent-style-name="Standard">
      <style:paragraph-properties fo:line-height="100%" fo:text-align="start" style:justify-single-word="false"/>
    </style:style>
    <style:style style:name="P100" style:family="paragraph" style:parent-style-name="Standard">
      <style:paragraph-properties fo:line-height="100%" fo:text-align="start" style:justify-single-word="false"/>
      <style:text-properties fo:font-size="8pt" style:font-size-asian="8pt" style:font-size-complex="8pt"/>
    </style:style>
    <style:style style:name="P101" style:family="paragraph" style:parent-style-name="Standard" style:list-style-name="L1">
      <style:paragraph-properties fo:margin-left="-0.635cm" fo:margin-right="0cm" fo:line-height="100%" fo:text-align="start" style:justify-single-word="false" fo:text-indent="0.635cm" style:auto-text-indent="false"/>
      <style:text-properties style:use-window-font-color="true" style:font-name="Arial" fo:font-size="10pt" fo:font-weight="normal" fo:background-color="transparent" style:font-name-asian="Arial" style:font-name-complex="Arial"/>
    </style:style>
    <style:style style:name="P102" style:family="paragraph" style:parent-style-name="Standard" style:list-style-name="L1">
      <style:paragraph-properties fo:margin-left="-0.635cm" fo:margin-right="0cm" fo:line-height="100%" fo:text-align="start" style:justify-single-word="false" fo:text-indent="0.635cm" style:auto-text-indent="false"/>
      <style:text-properties style:use-window-font-color="true" style:font-name="Arial" fo:font-size="10pt" fo:font-weight="normal" fo:background-color="transparent" style:font-name-asian="Arial" style:font-size-asian="10pt" style:font-name-complex="Arial" style:font-size-complex="10pt"/>
    </style:style>
    <style:style style:name="P103" style:family="paragraph" style:parent-style-name="Standard" style:list-style-name="L1">
      <style:paragraph-properties fo:margin-left="-0.635cm" fo:margin-right="0cm" fo:line-height="100%" fo:text-align="start" style:justify-single-word="false" fo:text-indent="0.635cm" style:auto-text-indent="false"/>
      <style:text-properties style:use-window-font-color="true" style:font-name="Arial" fo:font-size="9pt" fo:font-weight="bold" fo:background-color="transparent" style:font-name-asian="Arial" style:font-size-asian="9pt" style:font-name-complex="Arial" style:font-size-complex="9pt"/>
    </style:style>
    <style:style style:name="P104" style:family="paragraph" style:parent-style-name="Standard" style:list-style-name="L1">
      <style:paragraph-properties fo:margin-left="-0.635cm" fo:margin-right="0cm" fo:line-height="100%" fo:text-align="start" style:justify-single-word="false" fo:text-indent="0cm" style:auto-text-indent="false"/>
      <style:text-properties style:use-window-font-color="true" style:font-name="Arial" fo:font-size="10pt" fo:font-weight="bold" fo:background-color="transparent" style:font-name-asian="Arial" style:font-name-complex="Arial"/>
    </style:style>
    <style:style style:name="T1" style:family="text">
      <style:text-properties style:use-window-font-color="true" style:font-name="Times New Roman" fo:font-size="9pt" fo:font-weight="bold" fo:background-color="transparent" style:font-name-asian="Times New Roman" style:font-name-complex="Times New Roman"/>
    </style:style>
    <style:style style:name="T2" style:family="text">
      <style:text-properties style:use-window-font-color="true" style:font-name="Arial" fo:font-size="10pt" fo:font-weight="bold" fo:background-color="transparent" style:font-name-asian="Arial" style:font-name-complex="Arial"/>
    </style:style>
    <style:style style:name="T3" style:family="text">
      <style:text-properties style:use-window-font-color="true" style:font-name="Arial" fo:font-size="10pt" fo:font-weight="bold" fo:background-color="transparent" style:font-name-asian="Arial" style:font-weight-asian="bold" style:font-name-complex="Arial" style:font-weight-complex="bold"/>
    </style:style>
    <style:style style:name="T4" style:family="text">
      <style:text-properties style:use-window-font-color="true" style:font-name="Arial" fo:font-size="10pt" fo:font-weight="normal" fo:background-color="transparent" style:font-name-asian="Arial" style:font-name-complex="Arial"/>
    </style:style>
    <style:style style:name="T5" style:family="text">
      <style:text-properties style:use-window-font-color="true" style:font-name="Arial" fo:font-size="9pt" fo:font-weight="normal" fo:background-color="transparent" style:font-name-asian="Arial" style:font-name-complex="Arial"/>
    </style:style>
    <style:style style:name="T6" style:family="text">
      <style:text-properties style:use-window-font-color="true" style:font-name="Arial" fo:font-size="9pt" fo:font-weight="normal" fo:background-color="transparent" style:font-name-asian="Arial" style:font-weight-asian="normal" style:font-name-complex="Arial" style:font-weight-complex="normal"/>
    </style:style>
    <style:style style:name="T7" style:family="text">
      <style:text-properties style:use-window-font-color="true" style:font-name="Arial" fo:font-size="9pt" fo:font-weight="bold" fo:background-color="transparent" style:font-name-asian="Arial" style:font-name-complex="Arial"/>
    </style:style>
    <style:style style:name="T8" style:family="text">
      <style:text-properties style:use-window-font-color="true" style:font-name="Arial" fo:font-size="9pt" fo:font-weight="bold" fo:background-color="transparent" style:font-name-asian="Arial" style:font-weight-asian="bold" style:font-name-complex="Arial" style:font-weight-complex="bold"/>
    </style:style>
    <style:style style:name="T9" style:family="text">
      <style:text-properties style:use-window-font-color="true" style:font-name="Arial" fo:font-size="8pt" fo:font-weight="normal" fo:background-color="transparent" style:font-name-asian="Arial" style:font-name-complex="Arial"/>
    </style:style>
    <style:style style:name="T10" style:family="text">
      <style:text-properties style:use-window-font-color="true" style:font-name="Arial" fo:font-size="8pt" fo:font-weight="normal" fo:background-color="#ffffff" style:font-name-asian="Arial" style:font-name-complex="Arial"/>
    </style:style>
    <style:style style:name="T11" style:family="text">
      <style:text-properties style:use-window-font-color="true" style:font-name="Arial" fo:font-size="11pt" fo:font-weight="bold" fo:background-color="transparent" style:font-name-asian="Arial" style:font-name-complex="Arial"/>
    </style:style>
    <style:style style:name="T12" style:family="text">
      <style:text-properties style:use-window-font-color="true" style:font-name="Arial" fo:font-size="7pt" fo:font-weight="normal" fo:background-color="transparent" style:font-name-asian="Arial" style:font-size-asian="7pt" style:font-name-complex="Arial" style:font-size-complex="7pt"/>
    </style:style>
    <style:style style:name="T13" style:family="text">
      <style:text-properties fo:color="#0000ff"/>
    </style:style>
    <style:style style:name="T14" style:family="text">
      <style:text-properties fo:color="#0000ff" style:font-name="Arial" fo:font-size="8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T15" style:family="text">
      <style:text-properties fo:color="#0000ff" style:font-name="Arial" fo:font-size="8pt" fo:font-weight="normal" fo:background-color="transparent" style:font-name-asian="Arial" style:font-name-complex="Arial"/>
    </style:style>
    <style:style style:name="T16" style:family="text">
      <style:text-properties fo:color="#0000ff" style:font-name="Arial" fo:font-size="8pt" fo:font-weight="normal" fo:background-color="transparent" style:font-name-asian="Arial" style:font-weight-asian="normal" style:font-name-complex="Arial" style:font-weight-complex="normal"/>
    </style:style>
    <style:style style:name="T17" style:family="text">
      <style:text-properties fo:color="#0000ff" style:font-name="Arial" fo:font-size="8pt" fo:font-weight="bold" fo:background-color="transparent" style:font-name-asian="Arial" style:font-name-complex="Arial"/>
    </style:style>
    <style:style style:name="T18" style:family="text">
      <style:text-properties fo:color="#0000ff" style:font-name="Arial" fo:font-size="8pt" fo:language="fr" fo:country="FR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T19" style:family="text">
      <style:text-properties fo:color="#0000ff" style:font-name="Arial" fo:font-size="9pt" fo:font-weight="bold" fo:background-color="transparent" style:font-name-asian="Arial" style:font-name-complex="Arial"/>
    </style:style>
    <style:style style:name="T20" style:family="text">
      <style:text-properties fo:color="#0000ff" style:font-name="Arial" fo:font-size="9pt" fo:font-weight="bold" fo:background-color="transparent" style:font-name-asian="Arial" style:font-weight-asian="bold" style:font-name-complex="Arial" style:font-weight-complex="bold"/>
    </style:style>
    <style:style style:name="T21" style:family="text">
      <style:text-properties fo:color="#0000ff" style:font-name="Arial" fo:font-size="9pt" fo:font-weight="normal" fo:background-color="transparent" style:font-name-asian="Arial" style:font-name-complex="Arial"/>
    </style:style>
    <style:style style:name="T22" style:family="text">
      <style:text-properties fo:color="#0000ff" fo:font-weight="bold" style:font-weight-asian="bold" style:font-weight-complex="bold"/>
    </style:style>
    <style:style style:name="T23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24" style:family="text">
      <style:text-properties fo:color="#222222" style:font-name="Arial" fo:font-size="8pt" fo:font-weight="normal" fo:background-color="transparent" style:font-name-asian="Arial" style:font-name-complex="Arial"/>
    </style:style>
    <style:style style:name="T25" style:family="text">
      <style:text-properties fo:color="#222222" style:font-name="Arial" fo:font-size="8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T26" style:family="text">
      <style:text-properties fo:color="#000080" style:font-name="Arial" fo:font-size="8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T27" style:family="text">
      <style:text-properties fo:color="#1155cc" style:font-name="Arial" fo:font-size="8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T28" style:family="text">
      <style:text-properties fo:color="#1155cc" style:font-name="Arial, Helvetica, sans-serif" fo:font-size="8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, Helvetica, sans-serif" style:font-name-complex="Arial, Helvetica, sans-serif"/>
    </style:style>
    <style:style style:name="T29" style:family="text">
      <style:text-properties fo:color="#6666ff" style:font-name="Arial" fo:font-size="8pt" fo:font-weight="normal" fo:background-color="transparent" style:font-name-asian="Arial" style:font-name-complex="Arial"/>
    </style:style>
    <style:style style:name="T30" style:family="text">
      <style:text-properties fo:color="#0000cc" style:font-name="Arial" fo:font-size="8pt" fo:font-weight="normal" fo:background-color="transparent" style:font-name-asian="Arial" style:font-name-complex="Arial"/>
    </style:style>
    <style:style style:name="T31" style:family="text">
      <style:text-properties fo:color="#0000cc" style:font-name="Arial" fo:font-size="8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Arial" style:font-name-complex="Arial"/>
    </style:style>
    <style:style style:name="T32" style:family="text">
      <style:text-properties fo:color="#0000cc" style:font-size-asian="8pt" style:font-size-complex="8pt"/>
    </style:style>
    <style:style style:name="T33" style:family="text">
      <style:text-properties fo:color="#0066ff"/>
    </style:style>
    <style:style style:name="T34" style:family="text">
      <style:text-properties style:font-size-asian="9pt" style:font-size-complex="9pt"/>
    </style:style>
    <style:style style:name="T35" style:family="text">
      <style:text-properties fo:font-size="10pt" style:font-size-asian="10pt" style:font-size-complex="10pt"/>
    </style:style>
    <style:style style:name="T36" style:family="text">
      <style:text-properties fo:font-size="10pt" fo:font-weight="bold" style:font-size-asian="10pt" style:font-weight-asian="bold" style:font-size-complex="10pt" style:font-weight-complex="bold"/>
    </style:style>
    <style:style style:name="T37" style:family="text">
      <style:text-properties fo:font-weight="bold"/>
    </style:style>
    <style:style style:name="T38" style:family="text">
      <style:text-properties fo:font-weight="bold" style:font-weight-asian="bold" style:font-weight-complex="bold"/>
    </style:style>
    <style:style style:name="T39" style:family="text">
      <style:text-properties fo:font-weight="bold" style:font-size-asian="9pt" style:font-weight-asian="bold" style:font-size-complex="9pt" style:font-weight-complex="bold"/>
    </style:style>
    <style:style style:name="T40" style:family="text">
      <style:text-properties style:font-name="Arial" fo:font-size="10pt" style:font-name-asian="Arial" style:font-size-asian="10pt" style:font-weight-asian="normal" style:font-name-complex="Arial" style:font-size-complex="10pt" style:font-weight-complex="normal"/>
    </style:style>
    <style:style style:name="T41" style:family="text">
      <style:text-properties style:font-name="Arial" fo:font-size="8pt" fo:font-weight="normal" fo:background-color="transparent" style:font-name-asian="Arial" style:font-name-complex="Arial"/>
    </style:style>
    <style:style style:name="T42" style:family="text">
      <style:text-properties style:font-name="Arial1" fo:font-size="10pt" fo:font-weight="bold" style:font-size-asian="10pt" style:font-weight-asian="bold" style:font-size-complex="10pt" style:font-weight-complex="bold"/>
    </style:style>
    <style:style style:name="T43" style:family="text">
      <style:text-properties style:font-name="Arial1" fo:font-size="10pt" style:font-size-asian="10pt" style:font-weight-asian="normal" style:font-size-complex="10pt" style:font-weight-complex="normal"/>
    </style:style>
    <style:style style:name="T44" style:family="text">
      <style:text-properties fo:font-weight="normal" style:font-weight-asian="normal" style:font-weight-complex="normal"/>
    </style:style>
    <style:style style:name="T45" style:family="text">
      <style:text-properties style:font-weight-asian="bold" style:font-weight-complex="bold"/>
    </style:style>
    <style:style style:name="T46" style:family="text">
      <style:text-properties style:font-relief="embossed"/>
    </style:style>
    <style:style style:name="T47" style:family="text">
      <style:text-properties fo:font-size="8pt" style:font-size-asian="8pt" style:font-weight-asian="bold" style:font-size-complex="8pt" style:font-weight-complex="bold"/>
    </style:style>
    <style:style style:name="T48" style:family="text">
      <style:text-properties style:font-size-asian="8pt" style:font-size-complex="8pt"/>
    </style:style>
    <style:style style:name="fr1" style:family="graphic" style:parent-style-name="OLE">
      <style:graphic-properties style:vertical-pos="top" style:vertical-rel="baseline" draw:ole-draw-aspect="1" draw:visible-area-top="0cm" draw:visible-area-width="5.031cm" draw:visible-area-height="5.031cm"/>
    </style:style>
    <text:list-style style:name="L1">
      <text:list-level-style-bullet text:level="1" text:bullet-char="•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style:num-suffix="." style:num-format="I" text:start-value="1000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start-value="15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 text:start-value="87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 text:start-value="38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format="1" text:start-value="85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 text:c="2"/>. <text:s/></text:p>
      <text:p text:style-name="P1"><draw:frame draw:style-name="fr1" draw:name="1" text:anchor-type="as-char" svg:width="3.572cm" style:rel-width="scale" svg:height="3.307cm" style:rel-height="scale" draw:z-index="0"><draw:object-ole xlink:href="./OleObj1" xlink:type="simple" xlink:show="embed" xlink:actuate="onLoad"/><draw:image xlink:href="./ObjectReplacements/OleObj1" xlink:type="simple" xlink:show="embed" xlink:actuate="onLoad"/></draw:frame></text:p>
      <text:p text:style-name="P5"/>
      <text:p text:style-name="P5"/>
      <text:p text:style-name="P5"/>
      <text:p text:style-name="P5"/>
      <text:p text:style-name="P12">Délégation Générale de l'Aude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12"/>
      <table:table table:name="Tableau1" table:style-name="Tableau1">
        <table:table-column table:style-name="Tableau1.A"/>
        <table:table-column table:style-name="Tableau1.B"/>
        <table:table-column table:style-name="Tableau1.C"/>
        <table:table-row>
          <table:table-cell table:style-name="Tableau1.A1" table:number-columns-spanned="3" office:value-type="string">
            <text:p text:style-name="P2"><draw:frame draw:style-name="fr1" draw:name="2" text:anchor-type="as-char" svg:width="1.058cm" style:rel-width="scale" svg:height="1.138cm" style:rel-height="scale" draw:z-index="1"><draw:object-ole xlink:href="./OleObj2" xlink:type="simple" xlink:show="embed" xlink:actuate="onLoad"/><draw:image xlink:href="./ObjectReplacements/OleObj2" xlink:type="simple" xlink:show="embed" xlink:actuate="onLoad"/></draw:frame></text:p>
            <text:p text:style-name="P13">ORGANIGRAMME DE LA DELEGATION GENERALE DE L'AUDE</text:p>
            <text:p text:style-name="P13">DU SOUVENIR FRANÇAIS</text:p>
          </table:table-cell>
          <table:covered-table-cell/>
          <table:covered-table-cell/>
        </table:table-row>
        <table:table-row>
          <table:table-cell table:style-name="Tableau1.A1" table:number-columns-spanned="3" office:value-type="string">
            <text:p text:style-name="P14">SOUS-TITRE I : DELEGATION GENERALE</text:p>
          </table:table-cell>
          <table:covered-table-cell/>
          <table:covered-table-cell/>
        </table:table-row>
        <table:table-row table:style-name="Tableau1.3">
          <table:table-cell table:style-name="Tableau1.A1" table:number-columns-spanned="3" office:value-type="string">
            <text:p text:style-name="P6"/>
            <text:p text:style-name="P14">A-BUREAU</text:p>
            <text:p text:style-name="P6"/>
          </table:table-cell>
          <table:covered-table-cell/>
          <table:covered-table-cell/>
        </table:table-row>
        <table:table-row>
          <table:table-cell table:style-name="Tableau1.A4" office:value-type="string">
            <text:p text:style-name="P15">Délégué Général</text:p>
          </table:table-cell>
          <table:table-cell table:style-name="Tableau1.A4" office:value-type="string">
            <text:p text:style-name="P3"><text:span text:style-name="T2">M. </text:span><text:span text:style-name="T4">le Lt-colonel (H) </text:span><text:span text:style-name="T2">Jean-Louis BEZIAT</text:span></text:p>
            <text:p text:style-name="P21">31, rue Vertu Rive d'Aude</text:p>
            <text:p text:style-name="P21">11120 SAINT MARCEL sur AUDE</text:p>
          </table:table-cell>
          <table:table-cell table:style-name="Tableau1.A1" office:value-type="string">
            <text:p text:style-name="P26">06.27.46.01.37</text:p>
            <text:p text:style-name="P3"><text:a xlink:type="simple" xlink:href="mailto:fambeziat11@gmail.com" text:style-name="Internet_20_link" text:visited-style-name="Visited_20_Internet_20_Link"><text:span text:style-name="T14">fambeziat11@gmail.com</text:span></text:a></text:p>
            <text:p text:style-name="P41">11@dgsf.fr</text:p>
          </table:table-cell>
        </table:table-row>
        <table:table-row>
          <table:table-cell table:style-name="Tableau1.A4" office:value-type="string">
            <text:p text:style-name="P15">Déléguée Générale adjointe</text:p>
          </table:table-cell>
          <table:table-cell table:style-name="Tableau1.A4" office:value-type="string">
            <text:p text:style-name="P15">Mme Marie-Sabine FOREST MUR</text:p>
            <text:p text:style-name="P21">33, avenue du Roussillon</text:p>
            <text:p text:style-name="P21">11 CAMPAGNE sur AUDE</text:p>
          </table:table-cell>
          <table:table-cell table:style-name="Tableau1.A1" office:value-type="string">
            <text:p text:style-name="P26">09.64.23.75.08</text:p>
            <text:p text:style-name="P26">06.70.42.07.48</text:p>
            <text:p text:style-name="P41">mariesabinemur@gmail.com</text:p>
          </table:table-cell>
        </table:table-row>
        <table:table-row>
          <table:table-cell table:style-name="Tableau1.A6" office:value-type="string">
            <text:p text:style-name="P15">Délégué Général adjoint </text:p>
          </table:table-cell>
          <table:table-cell table:style-name="Tableau1.A6" office:value-type="string">
            <text:p text:style-name="P1"><text:span text:style-name="T2">M. </text:span><text:span text:style-name="T4">le colonel (H) </text:span><text:span text:style-name="T2"><text:s/>Alain DENAT</text:span><text:span text:style-name="T1">- </text:span></text:p>
            <text:p text:style-name="P22">12, chemin de Four à Chaux 11600 VILLEGAILHENC</text:p>
          </table:table-cell>
          <table:table-cell table:style-name="Tableau1.C6" office:value-type="string">
            <text:p text:style-name="P27">06 71 02 77 09</text:p>
            <text:p text:style-name="P3"><text:a xlink:type="simple" xlink:href="mailto:alain.denat@laposte.net" text:style-name="Internet_20_link" text:visited-style-name="Visited_20_Internet_20_Link"><text:span text:style-name="T26">d</text:span></text:a><text:span text:style-name="T14">enat.alain@sfr.fr</text:span></text:p>
          </table:table-cell>
        </table:table-row>
        <table:table-row>
          <table:table-cell table:style-name="Tableau1.A7" office:value-type="string">
            <text:p text:style-name="P15">Délégué Général adjoint </text:p>
          </table:table-cell>
          <table:table-cell table:style-name="Tableau1.A7" office:value-type="string">
            <text:p text:style-name="P1"><text:span text:style-name="T2">M. </text:span><text:span text:style-name="T4">le major (H) </text:span><text:span text:style-name="T2"><text:s/>Laurentino DE JESUS SALGUEIRO </text:span><text:span text:style-name="T1">- </text:span></text:p>
            <text:p text:style-name="P22">16 avenue Martin Dauch 11400 CASTELNAUDARY</text:p>
          </table:table-cell>
          <table:table-cell table:style-name="Tableau1.C7" office:value-type="string">
            <text:p text:style-name="P27">09.65.15.14.06</text:p>
            <text:p text:style-name="P27">06.82.34.11.32</text:p>
            <text:p text:style-name="P1"><text:a xlink:type="simple" xlink:href="mailto:laurentino.de-jesus-salgueiro@wanadoo.fr" text:style-name="Internet_20_link" text:visited-style-name="Visited_20_Internet_20_Link"><text:span text:style-name="T14">laurentino.de-jesus-salgueiro@wanadoo.fr</text:span></text:a></text:p>
          </table:table-cell>
        </table:table-row>
        <table:table-row>
          <table:table-cell table:style-name="Tableau1.A4" office:value-type="string">
            <text:p text:style-name="P15">Délégué Général honoraire</text:p>
          </table:table-cell>
          <table:table-cell table:style-name="Tableau1.A4" office:value-type="string">
            <text:p text:style-name="P3"><text:span text:style-name="T2">M. </text:span><text:span text:style-name="T4">le colonel(H)</text:span><text:span text:style-name="T2">Gérard COLLIN</text:span></text:p>
            <text:p text:style-name="P21">17-19 rue Lo Falquet</text:p>
            <text:p text:style-name="P21">11570 PALAJA</text:p>
          </table:table-cell>
          <table:table-cell table:style-name="Tableau1.A1" office:value-type="string">
            <text:p text:style-name="P26">07 68 13 49 55</text:p>
            <text:p text:style-name="P41">collimg@gmail.com</text:p>
          </table:table-cell>
        </table:table-row>
        <table:table-row>
          <table:table-cell table:style-name="Tableau1.A4" office:value-type="string">
            <text:p text:style-name="P15">Secrétaire Générale</text:p>
          </table:table-cell>
          <table:table-cell table:style-name="Tableau1.A4" office:value-type="string">
            <text:p text:style-name="P16">Mme Marie BEZIAT</text:p>
            <text:p text:style-name="P3"><text:span text:style-name="T5">4, rue Hyères des Moros </text:span><text:span text:style-name="T5">–</text:span><text:span text:style-name="T5"> Buillac </text:span><text:span text:style-name="T5">–</text:span><text:span text:style-name="T5"> 11140 ROQUEFORT de SAULT</text:span></text:p>
          </table:table-cell>
          <table:table-cell table:style-name="Tableau1.A1" office:value-type="string">
            <text:p text:style-name="P26">06 56 82 61 94</text:p>
            <text:p text:style-name="P41">mariebeziat11@gmail.com</text:p>
          </table:table-cell>
        </table:table-row>
        <table:table-row>
          <table:table-cell table:style-name="Tableau1.A6" office:value-type="string">
            <text:p text:style-name="P15">Trésorier Général</text:p>
          </table:table-cell>
          <table:table-cell table:style-name="Tableau1.A6" office:value-type="string">
            <text:p text:style-name="P16">M. Jean-Louis MIQUEL</text:p>
            <text:p text:style-name="P21">27, bis, avenue de la Mer</text:p>
            <text:p text:style-name="P21">11200 THEZAN des CORBIERES</text:p>
          </table:table-cell>
          <table:table-cell table:style-name="Tableau1.C6" office:value-type="string">
            <text:p text:style-name="P26"><text:s/>07 86 17 26 80</text:p>
            <text:p text:style-name="P41">souvenirfrancaisthezan11@gmail.com</text:p>
          </table:table-cell>
        </table:table-row>
        <table:table-row>
          <table:table-cell table:style-name="Tableau1.A6" office:value-type="string">
            <text:p text:style-name="P15">Porte-drapeau</text:p>
          </table:table-cell>
          <table:table-cell table:style-name="Tableau1.A6" office:value-type="string">
            <text:p text:style-name="P57">M. Jean-Michel DJOUZ</text:p>
            <text:p text:style-name="P21">9, rue du Vercors 11800 TREBES</text:p>
          </table:table-cell>
          <table:table-cell table:style-name="Tableau1.C6" office:value-type="string">
            <text:p text:style-name="P27">Tél. 04.68.78.91.53</text:p>
            <text:p text:style-name="P3"><text:span text:style-name="T9"><text:s/></text:span><text:span text:style-name="T15">teuz4411@hotmail.fr</text:span></text:p>
          </table:table-cell>
        </table:table-row>
        <text:soft-page-break/>
        <table:table-row>
          <table:table-cell table:style-name="Tableau1.A1" table:number-columns-spanned="3" office:value-type="string">
            <text:p text:style-name="P14"/>
            <text:p text:style-name="P14"/>
            <text:p text:style-name="P14">B-CHARGES de MISSION</text:p>
            <text:p text:style-name="P6"/>
          </table:table-cell>
          <table:covered-table-cell/>
          <table:covered-table-cell/>
        </table:table-row>
        <table:table-row>
          <table:table-cell table:style-name="Tableau1.A1" table:number-columns-spanned="3" office:value-type="string">
            <text:p text:style-name="P34">11 - Chargés de mission techniques</text:p>
          </table:table-cell>
          <table:covered-table-cell/>
          <table:covered-table-cell/>
        </table:table-row>
        <table:table-row>
          <table:table-cell table:style-name="Tableau1.A4" office:value-type="string">
            <text:p text:style-name="P1"><text:span text:style-name="T2">Chargé de mission </text:span><text:span text:style-name="T5">(conférences, actions, Mémoire pour les scolaires)</text:span></text:p>
          </table:table-cell>
          <table:table-cell table:style-name="Tableau1.A4" office:value-type="string">
            <text:p text:style-name="P16">M. Gérard COLLIN</text:p>
          </table:table-cell>
          <table:table-cell table:style-name="Tableau1.A1" office:value-type="string">
            <text:p text:style-name="P26">17-19 rue Lo Falquet 11570 Palaja</text:p>
            <text:p text:style-name="P26">Tél. 07 68 13 49 55</text:p>
            <text:p text:style-name="P41">collimg@gmail.com</text:p>
          </table:table-cell>
        </table:table-row>
        <table:table-row>
          <table:table-cell table:style-name="Tableau1.A4" office:value-type="string">
            <text:p text:style-name="P15">Chargée de mission</text:p>
            <text:p text:style-name="P22">(géolocalisation)</text:p>
          </table:table-cell>
          <table:table-cell table:style-name="Tableau1.A4" office:value-type="string">
            <text:p text:style-name="P15">Mme Marie-Sabine FOREST MUR</text:p>
          </table:table-cell>
          <table:table-cell table:style-name="Tableau1.A1" office:value-type="string">
            <text:p text:style-name="P26">33, avenue du Roussillon</text:p>
            <text:p text:style-name="P26">11 Campagne sur Aude </text:p>
            <text:p text:style-name="P26">Tél. 06.70.42.07.48</text:p>
            <text:p text:style-name="P41">mariesabinemur@gmail.com</text:p>
          </table:table-cell>
        </table:table-row>
        <table:table-row>
          <table:table-cell table:style-name="Tableau1.A6" office:value-type="string">
            <text:p text:style-name="P1"><text:span text:style-name="T2">Chargé de mission </text:span><text:span text:style-name="T5">(conférences, actions, Mémoire pour les scolaires)</text:span></text:p>
          </table:table-cell>
          <table:table-cell table:style-name="Tableau1.A6" office:value-type="string">
            <text:p text:style-name="P1"><text:span text:style-name="T2">M. </text:span><text:span text:style-name="T2"><text:s/>Alain DENAT</text:span><text:span text:style-name="T1">- </text:span></text:p>
            <text:p text:style-name="P21"/>
          </table:table-cell>
          <table:table-cell table:style-name="Tableau1.C6" office:value-type="string">
            <text:p text:style-name="P27">12; chemin de Four à Chaux 11600 Villegailhenc</text:p>
            <text:p text:style-name="P27">06 71 02 77 09</text:p>
            <text:p text:style-name="P1"><text:a xlink:type="simple" xlink:href="mailto:alain.denat@laposte.net" text:style-name="Internet_20_link" text:visited-style-name="Visited_20_Internet_20_Link"><text:span text:style-name="T14">alain.denat@laposte.net</text:span></text:a></text:p>
          </table:table-cell>
        </table:table-row>
        <table:table-row>
          <table:table-cell table:style-name="Tableau1.A7" office:value-type="string">
            <text:p text:style-name="P1">idem</text:p>
          </table:table-cell>
          <table:table-cell table:style-name="Tableau1.A7" office:value-type="string">
            <text:p text:style-name="P55">M.Robert MONDANGE</text:p>
          </table:table-cell>
          <table:table-cell table:style-name="Tableau1.C7" office:value-type="string">
            <text:p text:style-name="P27">35, avenye de l'Hôtel de Ville 11240 Belvèze du Razès – 06.07.84.54.13</text:p>
            <text:p text:style-name="P54">r.mondange@aliceadsl.fr</text:p>
          </table:table-cell>
        </table:table-row>
        <table:table-row>
          <table:table-cell table:style-name="Tableau1.A6" office:value-type="string">
            <text:p text:style-name="P15">Chargé de mission</text:p>
            <text:p text:style-name="P1"><text:span text:style-name="T5">(gestion fichier abonnés </text:span><text:span text:style-name="T5">–</text:span><text:span text:style-name="T5"> revue, conseils informatiques)</text:span></text:p>
          </table:table-cell>
          <table:table-cell table:style-name="Tableau1.A6" office:value-type="string">
            <text:p text:style-name="P16">M. Jean-Louis MIQUEL</text:p>
          </table:table-cell>
          <table:table-cell table:style-name="Tableau1.C6" office:value-type="string">
            <text:p text:style-name="P26">27, bis, avenue de la Mer</text:p>
            <text:p text:style-name="P26">11200 Thézan des Corbières</text:p>
            <text:p text:style-name="P26">Tél. 07 86 17 26 80</text:p>
            <text:p text:style-name="P41">larevuesfaude@gmail.com</text:p>
          </table:table-cell>
        </table:table-row>
        <table:table-row>
          <table:table-cell table:style-name="Tableau1.A6" office:value-type="string">
            <text:p text:style-name="P15">Facebook - Modérateurs</text:p>
          </table:table-cell>
          <table:table-cell table:style-name="Tableau1.A6" office:value-type="string">
            <text:p text:style-name="P83"><text:s/>Mme Sylvie SORGESA</text:p>
            <text:p text:style-name="P84"/>
            <text:p text:style-name="P16">M Jacques ESCANDE</text:p>
            <text:p text:style-name="P7"/>
            <text:p text:style-name="P7"/>
          </table:table-cell>
          <table:table-cell table:style-name="Tableau1.C6" office:value-type="string">
            <text:p text:style-name="P26">21, rue du 19 mars 1962 11500 Quillan</text:p>
            <text:p text:style-name="P26">Tél. 06 32 85 23 00</text:p>
            <text:p text:style-name="P41">sorgesa.alibert.sylvie@orange.fr</text:p>
            <text:p text:style-name="P26">7, route d'Azille 11460 Rieux Minervois</text:p>
            <text:p text:style-name="P1"><text:span text:style-name="T9">Tél.06 82 41 08 47 <text:s/></text:span><text:span text:style-name="T14">jacques_escande@orange.fr</text:span></text:p>
          </table:table-cell>
        </table:table-row>
        <table:table-row>
          <table:table-cell table:style-name="Tableau1.A1" table:number-columns-spanned="3" office:value-type="string">
            <text:p text:style-name="P34">12- Chargés de mission sectoriels</text:p>
          </table:table-cell>
          <table:covered-table-cell/>
          <table:covered-table-cell/>
        </table:table-row>
        <table:table-row>
          <table:table-cell table:style-name="Tableau1.A4" office:value-type="string">
            <text:p text:style-name="P15">121- Carcassonnais</text:p>
          </table:table-cell>
          <table:table-cell table:style-name="Tableau1.A4" office:value-type="string">
            <text:p text:style-name="P85">M. Gérard COLLIN</text:p>
          </table:table-cell>
          <table:table-cell table:style-name="Tableau1.A1" office:value-type="string">
            <text:p text:style-name="P26">17-19 rue Lo Falquet 11570 Palaja</text:p>
            <text:p text:style-name="P26">Tél. 07 68 13 49 55</text:p>
            <text:p text:style-name="P41">collimg@gmail.com</text:p>
          </table:table-cell>
        </table:table-row>
        <table:table-row>
          <table:table-cell table:style-name="Tableau1.A4" office:value-type="string">
            <text:p text:style-name="P15">122- Narbonnais</text:p>
          </table:table-cell>
          <table:table-cell table:style-name="Tableau1.A4" office:value-type="string">
            <text:p text:style-name="P16">M. Jean-Louis BEZIAT</text:p>
          </table:table-cell>
          <table:table-cell table:style-name="Tableau1.A1" office:value-type="string">
            <text:p text:style-name="P26">31, rue Vertu Rive d'Aude</text:p>
            <text:p text:style-name="P26">11120 Saint Marcel sur Aude</text:p>
            <text:p text:style-name="P26">Tél. 06.27.46.01.37</text:p>
            <text:p text:style-name="P3"><text:a xlink:type="simple" xlink:href="mailto:fambeziat11@gmail.com" text:style-name="Internet_20_link" text:visited-style-name="Visited_20_Internet_20_Link"><text:span text:style-name="T14">fambeziat11@gmail.com</text:span></text:a></text:p>
          </table:table-cell>
        </table:table-row>
        <table:table-row>
          <table:table-cell table:style-name="Tableau1.A4" office:value-type="string">
            <text:p text:style-name="P15">123- Lézignan Corbières</text:p>
          </table:table-cell>
          <table:table-cell table:style-name="Tableau1.A4" office:value-type="string">
            <text:p text:style-name="P1"><text:span text:style-name="T2">M.</text:span><text:span text:style-name="T2">Sylvestre MIKOLAJEWSKI</text:span></text:p>
            <text:p text:style-name="P7"/>
          </table:table-cell>
          <table:table-cell table:style-name="Tableau1.A1" office:value-type="string">
            <text:p text:style-name="P26">9, rue Prior</text:p>
            <text:p text:style-name="P27">11200 Lézignan Corbières </text:p>
            <text:p text:style-name="P27">Tél. 04.68.27.48.81</text:p>
            <text:p text:style-name="P1"><text:a xlink:type="simple" xlink:href="mailto:mikosyl@yahoo.fr" text:style-name="Internet_20_link" text:visited-style-name="Visited_20_Internet_20_Link"><text:span text:style-name="T14">mikosyl@yahoo.fr</text:span></text:a></text:p>
          </table:table-cell>
        </table:table-row>
        <table:table-row>
          <table:table-cell table:style-name="Tableau1.A4" office:value-type="string">
            <text:p text:style-name="P15">124- Lauragais</text:p>
          </table:table-cell>
          <table:table-cell table:style-name="Tableau1.A4" office:value-type="string">
            <text:p text:style-name="P1"><text:span text:style-name="T2">M. Laurentino DE JESUS SALGUEIRO </text:span><text:span text:style-name="T1">- </text:span></text:p>
            <text:p text:style-name="P15"/>
          </table:table-cell>
          <table:table-cell table:style-name="Tableau1.A1" office:value-type="string">
            <text:p text:style-name="P50">16, avenue Martin Dauch 11400 CASTELNAUDARY</text:p>
            <text:p text:style-name="P27">06.82.34.11.32</text:p>
            <text:p text:style-name="P48"><text:a xlink:type="simple" xlink:href="mailto:laurentino.de-jesus-salgueiro@wanadoo.fr" text:style-name="Internet_20_link" text:visited-style-name="Visited_20_Internet_20_Link"><text:span text:style-name="T18">laurentino.de-jesus-salgueiro@wanadoo.fr</text:span></text:a></text:p>
          </table:table-cell>
        </table:table-row>
        <table:table-row>
          <table:table-cell table:style-name="Tableau1.A4" office:value-type="string">
            <text:p text:style-name="P15">125- Limouxin et Haute Vallée </text:p>
          </table:table-cell>
          <table:table-cell table:style-name="Tableau1.A4" office:value-type="string">
            <text:p text:style-name="P16">Marie-Sabine FOREST MUR</text:p>
          </table:table-cell>
          <table:table-cell table:style-name="Tableau1.A1" office:value-type="string">
            <text:p text:style-name="P26">33, avenue du Roussillon</text:p>
            <text:p text:style-name="P26">11 Campagne sur Aude </text:p>
            <text:p text:style-name="P26">Tél. 06.70.42.07.48</text:p>
            <text:p text:style-name="P41">mariesabinemur@gmail.com</text:p>
          </table:table-cell>
        </table:table-row>
        <table:table-row>
          <table:table-cell table:style-name="Tableau1.A1" table:number-columns-spanned="3" office:value-type="string">
            <text:p text:style-name="P6"/>
            <text:p text:style-name="P40"/>
            <text:p text:style-name="P8">E-CONVENTIONS LOCALES</text:p>
            <text:p text:style-name="P9">de fusion : </text:p>
            <text:p text:style-name="P7"><text:span text:style-name="T42">- </text:span><text:span text:style-name="T43">Association des Evadés de France et Interné en Espagne 18.6.2009</text:span></text:p>
            <text:p text:style-name="P39">- Associations des Anciens du Corps Expéditionnaire Français en Italie 18.6.2009</text:p>
            <text:p text:style-name="P7"><text:span text:style-name="T38">- </text:span><text:span text:style-name="T40">Associations des Anciens <text:s/>du Maquis de la Montagne Noire 22.5.2018</text:span></text:p>
            <text:p text:style-name="P18">de partenariat : </text:p>
            <text:p text:style-name="P19">Association des Elus du Saint Hilairois 20.11.2021</text:p>
            <text:p text:style-name="P19">Cadets de la Gendarmerie de l'Aude 3.1.2022</text:p>
            <text:p text:style-name="P19">Association des Maires Ruraux de l'Aude 30.5.2024</text:p>
            <text:p text:style-name="P19">Comité départemental de la Randonnée de l'Aude 4.7.2024</text:p>
            <text:p text:style-name="P19">Comité départemental des Médaillés de la Jeunesse, des Sports et de l'Engagement associatif 2.3.2025 </text:p>
            <text:p text:style-name="P19">Associations des Maires de l'Aude 12.3.2025</text:p>
            <text:p text:style-name="P19">Association du Patrimoine Militaire Gruissanais 20.9.2025</text:p>
            <text:p text:style-name="P19"/>
            <text:p text:style-name="P19"/>
            <text:p text:style-name="P7"/>
            <text:p text:style-name="P7"><text:soft-page-break/></text:p>
            <text:p text:style-name="P2"><text:span text:style-name="T11">SOUS-TITRE II </text:span><text:span text:style-name="T11">–</text:span><text:span text:style-name="T11"> PRESIDENTS DE COMITE</text:span></text:p>
            <text:p text:style-name="P6"/>
          </table:table-cell>
          <table:covered-table-cell/>
          <table:covered-table-cell/>
        </table:table-row>
        <table:table-row>
          <table:table-cell table:style-name="Tableau1.A4" office:value-type="string">
            <text:p text:style-name="P1"><text:span text:style-name="T2">1101 </text:span><text:span text:style-name="T2">–</text:span><text:span text:style-name="T2"> ALBIERES</text:span></text:p>
            <text:p text:style-name="P5"/>
            <text:p text:style-name="P30">date accréditation : 1.7.2023</text:p>
            <text:p text:style-name="P30"/>
          </table:table-cell>
          <table:table-cell table:style-name="Tableau1.A4" office:value-type="string">
            <text:list xml:id="list3401643315401936003" text:style-name="L1">
              <text:list-header>
                <text:p text:style-name="P101"><text:span text:style-name="T38">Mme JACQUET</text:span> - Nadine</text:p>
                <text:p text:style-name="P102">6, Impasse de l'Ecole 11330 Albières</text:p>
                <text:p text:style-name="P104"/>
                <text:p text:style-name="P103"><text:span text:style-name="T44">Francis</text:span> Bascou–<text:span text:style-name="T44"> présidente honneur</text:span></text:p>
              </text:list-header>
            </text:list>
            <text:p text:style-name="P20"/>
            <text:p text:style-name="P20"/>
            <text:p text:style-name="P1"><text:span text:style-name="T5">Amina </text:span><text:span text:style-name="T7">Hoffmann </text:span><text:span text:style-name="T5">- trésorière</text:span></text:p>
            <text:p text:style-name="P5"/>
            <text:p text:style-name="P35">Dominique <text:span text:style-name="T38">Bascou </text:span>– trésorière adjointe</text:p>
            <text:p text:style-name="P37"/>
            <text:p text:style-name="P35">Sèverine <text:span text:style-name="T38">Gaubert </text:span>– secrétaire</text:p>
            <text:p text:style-name="P35"/>
            <text:p text:style-name="P35">Léa <text:span text:style-name="T38">Azaïs</text:span> – secrétaire adjointe</text:p>
            <text:p text:style-name="P35"/>
          </table:table-cell>
          <table:table-cell table:style-name="Tableau1.A1" office:value-type="string">
            <text:p text:style-name="P27">06 66 46 72 48</text:p>
            <text:p text:style-name="P98">nadine.jacquet28@gmail.com</text:p>
            <text:p text:style-name="P27"/>
            <text:p text:style-name="P27"/>
            <text:p text:style-name="P27"/>
            <text:p text:style-name="P27"><text:span text:style-name="T48">2, chemin de Cassé11330 ALBIERES</text:span></text:p>
            <text:p text:style-name="P27">06.61.73.00.23</text:p>
            <text:p text:style-name="P1"><text:a xlink:type="simple" xlink:href="mailto:francis.bascou@yahoo.fr" text:style-name="Internet_20_link" text:visited-style-name="Visited_20_Internet_20_Link"><text:span text:style-name="T14">francis.bascou@yahoo.fr</text:span></text:a></text:p>
            <text:p text:style-name="P27"><text:s text:c="2"/></text:p>
            <text:p text:style-name="P1"><text:span text:style-name="T9">6, place Pierre Lalleman 11330 Albières – </text:span></text:p>
            <text:p text:style-name="P1"><text:span text:style-name="T9">06 15 87 38 85</text:span></text:p>
            <text:p text:style-name="P1"><text:a xlink:type="simple" xlink:href="mailto:amina.hoffmann@laposte.net" text:style-name="Internet_20_link" text:visited-style-name="Visited_20_Internet_20_Link"><text:span text:style-name="T15">amina.hoffmann@laposte.net</text:span></text:a></text:p>
            <text:p text:style-name="P1"><text:span text:style-name="T15"/></text:p>
            <text:p text:style-name="P1"><text:span text:style-name="T15"/></text:p>
            <text:p text:style-name="P1"><text:span text:style-name="T15"/></text:p>
            <text:p text:style-name="P1"><text:span text:style-name="T15"/></text:p>
            <text:p text:style-name="P96"><text:span text:style-name="T41">2, chemin de Casse 11330 Albières</text:span></text:p>
            <text:p text:style-name="P1"><text:span text:style-name="T9">06 47 97 55 01 –</text:span><text:span text:style-name="T15"> seveloops@gmail.com</text:span></text:p>
            <text:p text:style-name="P100">6 chemin de la Mairie – 11330 Albières</text:p>
            <text:p text:style-name="P100">06 60 68 62 18 – <text:span text:style-name="T13">lea.azais@hotmail.com</text:span></text:p>
          </table:table-cell>
        </table:table-row>
        <table:table-row>
          <table:table-cell table:style-name="Tableau1.A6" office:value-type="string">
            <text:p text:style-name="P1"><text:span text:style-name="T2">1102 </text:span><text:span text:style-name="T2">–</text:span><text:span text:style-name="T2"> AZILLE</text:span></text:p>
            <text:p text:style-name="P5"/>
            <text:p text:style-name="P30">date accréditation : 9.11.2010</text:p>
            <text:p text:style-name="P38">Margent 2023</text:p>
            <text:p text:style-name="P38"/>
          </table:table-cell>
          <table:table-cell table:style-name="Tableau1.A6" office:value-type="string">
            <text:p text:style-name="P15">M. Alain MARTIN</text:p>
            <text:p text:style-name="P22">6, avenue des Cathares</text:p>
            <text:p text:style-name="P22">11700 AZILLE</text:p>
            <text:p text:style-name="P5"/>
            <text:p text:style-name="P1"><text:span text:style-name="T5">Jacqueline </text:span><text:span text:style-name="T7">Sire – </text:span><text:span text:style-name="T5">trésorier</text:span></text:p>
            <text:p text:style-name="P22"/>
            <text:p text:style-name="P1"><text:span text:style-name="T5">Jean-Pierre </text:span><text:span text:style-name="T7">Sire</text:span><text:span text:style-name="T5">– porte drapeau</text:span></text:p>
            <text:p text:style-name="P22"/>
            <text:p text:style-name="P22"/>
          </table:table-cell>
          <table:table-cell table:style-name="Tableau1.C6" office:value-type="string">
            <text:p text:style-name="P27">04.68.91.55.90</text:p>
            <text:p text:style-name="P27">07.61.04.13.72</text:p>
            <text:p text:style-name="P1"><text:a xlink:type="simple" xlink:href="mailto:alainmartin2001@gmail.com" text:style-name="Internet_20_link" text:visited-style-name="Visited_20_Internet_20_Link"><text:span text:style-name="T14"><text:s/>alainmartin2001@gmail.com</text:span></text:a></text:p>
            <text:p text:style-name="P59"/>
            <text:p text:style-name="P27">Avenue des Remparts 11700 Azille</text:p>
            <text:p text:style-name="P1"><text:span text:style-name="T9">idem </text:span><text:span text:style-name="T9">–</text:span><text:span text:style-name="T9"> tél. 04 68 91 44 64</text:span></text:p>
          </table:table-cell>
        </table:table-row>
        <table:table-row table:style-name="Tableau1.29">
          <table:table-cell table:style-name="Tableau1.A4" office:value-type="string">
            <text:p text:style-name="P1"><text:span text:style-name="T2">1103</text:span><text:span text:style-name="T2">–</text:span><text:span text:style-name="T2"> CAMPAGNE sur AUDE-QUILLAN</text:span></text:p>
            <text:p text:style-name="P5"/>
            <text:p text:style-name="P30">date accréditation : 1.3.2012</text:p>
            <text:p text:style-name="P38">Mvermeil <text:s/>- 2022</text:p>
            <text:p text:style-name="P30"/>
            <text:p text:style-name="P30">Drapeau du civisme : <text:span text:style-name="T44">Ecole primaire de Campagne sur Aude 2025</text:span></text:p>
            <text:p text:style-name="P29">Ecole primaire de Lapradelle Puilaurens 2026</text:p>
            <text:p text:style-name="P29">Ecole primaire Paulin Nicoleau Quillan 2026</text:p>
            <text:p text:style-name="P5"/>
            <text:p text:style-name="P38"/>
          </table:table-cell>
          <table:table-cell table:style-name="Tableau1.A4" office:value-type="string">
            <text:p text:style-name="P15">Mme Marie-Sabine FOREST MUR </text:p>
            <text:p text:style-name="P22">33, avenue du Roussillon</text:p>
            <text:p text:style-name="P22">11260 CAMPAGNE sur AUDE</text:p>
            <text:p text:style-name="P5"/>
            <text:p text:style-name="P1"><text:span text:style-name="T4">Mari Louis </text:span><text:span text:style-name="T2">Breton</text:span><text:span text:style-name="T4">- vice Pdt (</text:span><text:span text:style-name="T12">Campagne</text:span><text:span text:style-name="T4">)</text:span></text:p>
            <text:p text:style-name="P5"/>
            <text:p text:style-name="P1"><text:span text:style-name="T4">Sylvie </text:span><text:span text:style-name="T2">Sorgesa</text:span><text:span text:style-name="T4">- vice Pdte (</text:span><text:span text:style-name="T12">Quillan</text:span><text:span text:style-name="T4">)</text:span></text:p>
            <text:p text:style-name="P20"/>
            <text:p text:style-name="P20"/>
            <text:p text:style-name="P1"><text:span text:style-name="T4">Nicole </text:span><text:span text:style-name="T3">Lacroix </text:span><text:span text:style-name="T4">– vice Pdte (</text:span><text:span text:style-name="T12">Plateau de Sault</text:span><text:span text:style-name="T4">)</text:span></text:p>
            <text:p text:style-name="P5"/>
            <text:p text:style-name="P1"><text:span text:style-name="T5">Josette </text:span><text:span text:style-name="T7">Berthier</text:span><text:span text:style-name="T5">- secrétaire</text:span></text:p>
            <text:p text:style-name="P22"/>
            <text:p text:style-name="P1"><text:span text:style-name="T5">Daniele </text:span><text:span text:style-name="T8">Benazet</text:span><text:span text:style-name="T6"> trésorière</text:span></text:p>
            <text:p text:style-name="P5"/>
            <text:p text:style-name="P1"><text:span text:style-name="T5">Martine </text:span><text:span text:style-name="T7">Lafitte</text:span><text:span text:style-name="T5">- porte-drapeau</text:span></text:p>
            <text:p text:style-name="P5"/>
            <text:p text:style-name="P1"><text:span text:style-name="T5">Gérard </text:span><text:span text:style-name="T7">Baylet</text:span><text:span text:style-name="T5">– Vice Pdt <text:s/></text:span><text:span text:style-name="T12">(La Boulzane</text:span><text:span text:style-name="T5">) et porte drapeau</text:span></text:p>
            <text:p text:style-name="P22"/>
            <text:p text:style-name="P22"/>
          </table:table-cell>
          <table:table-cell table:style-name="Tableau1.A1" office:value-type="string">
            <text:p text:style-name="P27">04.68.20.93.86</text:p>
            <text:p text:style-name="P27">06.70.42.07.48</text:p>
            <text:p text:style-name="P1"><text:a xlink:type="simple" xlink:href="mailto:mariesabinemur@gmail.com" text:style-name="Internet_20_link" text:visited-style-name="Visited_20_Internet_20_Link"><text:span text:style-name="T14">mariesabinemur@gmail.com</text:span></text:a></text:p>
            <text:p text:style-name="P5"/>
            <text:p text:style-name="P5"/>
            <text:p text:style-name="P1"><text:span text:style-name="T9">Chemin de Bellevue 11260 Campagne sur Aude - </text:span><text:span text:style-name="T15">roselyne.breton2804@gmail.com</text:span></text:p>
            <text:p text:style-name="P26"/>
            <text:p text:style-name="P26"/>
            <text:p text:style-name="P26">21, rue du 19 mars 1962 11500 Quillan</text:p>
            <text:p text:style-name="P26">Tél. 06 32 85 23 00</text:p>
            <text:p text:style-name="P41"><text:a xlink:type="simple" xlink:href="mailto:sorgesa.alibert.sylvie@orange.fr" text:style-name="Internet_20_link" text:visited-style-name="Visited_20_Internet_20_Link"/></text:p>
            <text:p text:style-name="P41"/>
            <text:p text:style-name="P33">Le Bourg 11340 Belvis</text:p>
            <text:p text:style-name="P41">nicolelacroixbelvis@gmail.com</text:p>
            <text:p text:style-name="P41"/>
            <text:p text:style-name="P1"><text:span text:style-name="T9">1, avenue du Langedoc 11260 Campagne sur Aude. </text:span><text:a xlink:type="simple" xlink:href="mailto:joberthier@free.fr" text:style-name="Internet_20_link" text:visited-style-name="Visited_20_Internet_20_Link"><text:span text:style-name="T15">joberthier@free.fr</text:span></text:a></text:p>
            <text:p text:style-name="P27"/>
            <text:p text:style-name="P1"><text:span text:style-name="T9">Avenue de Brezilhou 11260 Campagne sur Aude –</text:span><text:span text:style-name="T15"> benazet.daniele@orange.fr</text:span></text:p>
            <text:p text:style-name="P44"/>
            <text:p text:style-name="P1"><text:span text:style-name="T9">Chemin de Bergues 11260 Campagne sur Aude. </text:span><text:span text:style-name="T15">martine.lafitte3@orange.fr</text:span></text:p>
            <text:p text:style-name="P27"/>
            <text:p text:style-name="P27">Hameau de La Folie 11140 Salvezines </text:p>
            <text:p text:style-name="P1"><text:span text:style-name="T9">Tél. 06 27 85 18 19 – </text:span><text:a xlink:type="simple" xlink:href="mailto:ges.baylet@gmail.com" text:style-name="Internet_20_link" text:visited-style-name="Visited_20_Internet_20_Link"><text:span text:style-name="T14">ges.baylet@gmail.com</text:span></text:a></text:p>
          </table:table-cell>
        </table:table-row>
        <table:table-row>
          <table:table-cell table:style-name="Tableau1.A4" office:value-type="string">
            <text:p text:style-name="P15">1104 – CARCASSONNE et MONTAGNE NOIRE</text:p>
            <text:p text:style-name="P5"/>
            <text:p text:style-name="P30">date accréditation : 1.12.2019</text:p>
            <text:p text:style-name="P38">Mbronze - 2023</text:p>
            <text:p text:style-name="P30"/>
            <text:p text:style-name="P30">Nota :</text:p>
            <text:p text:style-name="P30">Convention de partenariat : <text:span text:style-name="T44">Centre culturel de la Mémoire Combattante</text:span></text:p>
            <text:p text:style-name="P30"/>
            <text:p text:style-name="P30">Drapeau du civisme :<text:span text:style-name="T44"> Ecole primaire de Villegailhenc 2026</text:span></text:p>
            <text:p text:style-name="P30"><text:soft-page-break/><text:span text:style-name="T45">Drapeau CME</text:span><text:span text:style-name="T44"> : CMEVillemoustaussou – CME <text:s/>Roullens 2026</text:span></text:p>
            <text:p text:style-name="P38"/>
          </table:table-cell>
          <table:table-cell table:style-name="Tableau1.A4" office:value-type="string">
            <text:p text:style-name="P1"><text:span text:style-name="T2">M. </text:span><text:span text:style-name="T4">le colonel (H) </text:span><text:span text:style-name="T2"><text:s/>Alain DENAT</text:span><text:span text:style-name="T1">- </text:span></text:p>
            <text:p text:style-name="P22">12, chemin de Four à Chaux 11600 VILLEGAILHENC</text:p>
            <text:p text:style-name="P5"/>
            <text:p text:style-name="P1"><text:span text:style-name="T5">Yanick </text:span><text:span text:style-name="T7">Posocco</text:span><text:span text:style-name="T5">–</text:span><text:span text:style-name="T5"> Pdt honoraire</text:span></text:p>
            <text:p text:style-name="P22"/>
            <text:p text:style-name="P1"><text:span text:style-name="T5">Pascal </text:span><text:span text:style-name="T8">Ferrier </text:span><text:span text:style-name="T5">– Vice-Pdt Montagne Noire </text:span></text:p>
            <text:p text:style-name="P5"/>
            <text:p text:style-name="P1"><text:span text:style-name="T5">Gérard </text:span><text:span text:style-name="T7">Assens </text:span><text:span text:style-name="T5">- </text:span><text:span text:style-name="T7"><text:s/></text:span><text:span text:style-name="T5">Trésorier </text:span></text:p>
            <text:p text:style-name="P5"/>
            <text:p text:style-name="P1"><text:soft-page-break/><text:span text:style-name="T5">Jacques </text:span><text:span text:style-name="T7">Escande </text:span><text:span text:style-name="T5">–</text:span><text:span text:style-name="T5"> secrétaire</text:span></text:p>
            <text:p text:style-name="P5"/>
            <text:p text:style-name="P5"/>
            <text:p text:style-name="P1"><text:span text:style-name="T5">Gérard </text:span><text:span text:style-name="T7">Colin –</text:span><text:span text:style-name="T5">membre - DG H</text:span></text:p>
            <text:p text:style-name="P5"/>
            <text:p text:style-name="P1"><text:span text:style-name="T7">1/ </text:span><text:span text:style-name="T19">Garde Honneur Cadets de la Défense de Carcassonne</text:span><text:span text:style-name="T5">- <text:s/></text:span></text:p>
            <text:p text:style-name="P22">porte drapeau CEFI – 5.4.23</text:p>
            <text:p text:style-name="P22"/>
            <text:p text:style-name="P22"/>
          </table:table-cell>
          <table:table-cell table:style-name="Tableau1.A1" office:value-type="string">
            <text:p text:style-name="P27">06 71 02 77 09</text:p>
            <text:p text:style-name="P1"><text:a xlink:type="simple" xlink:href="mailto:alain.denat@laposte.net" text:style-name="Internet_20_link" text:visited-style-name="Visited_20_Internet_20_Link"><text:span text:style-name="T14">alain.denat@laposte.net</text:span></text:a></text:p>
            <text:p text:style-name="P5"/>
            <text:p text:style-name="P89"><text:span text:style-name="T24">7, rue Charles Fournier 11000 Carcassonne Tél 06 61 55 52 24 <text:s text:c="5"/></text:span><text:span text:style-name="T15">yposocco@gmail.com</text:span><text:span text:style-name="T17"> <text:s text:c="2"/></text:span></text:p>
            <text:p text:style-name="P90"/>
            <text:p text:style-name="P90">1, chemin du Moulin 11290 Alairac</text:p>
            <text:p text:style-name="P89"><text:a xlink:type="simple" xlink:href="mailto:ferrier-pascal@orange.fr" text:style-name="Internet_20_link" text:visited-style-name="Visited_20_Internet_20_Link"><text:span text:style-name="T16">ferrier-pascal@orange.fr</text:span></text:a></text:p>
            <text:p text:style-name="P89"><text:span text:style-name="T16">07 81 75 74 10</text:span><text:span text:style-name="T15"> <text:s text:c="85"/></text:span><text:span text:style-name="T9">21, rue des Lupins – Montredon 11000 Carcassonne –</text:span><text:a xlink:type="simple" xlink:href="mailto:ga.11@laposte.net" text:style-name="Internet_20_link" text:visited-style-name="Visited_20_Internet_20_Link"><text:span text:style-name="T14">ga.11@laposte.net</text:span></text:a></text:p>
            <text:p text:style-name="P26"/>
            <text:p text:style-name="P3"><text:soft-page-break/><text:span text:style-name="T9">7, route d'Azille 11460 Rieux Minervois <text:s/>Tél.06 82 41 08 47 <text:s/></text:span><text:a xlink:type="simple" xlink:href="mailto:jacques_escande@orange.fr" text:style-name="Internet_20_link" text:visited-style-name="Visited_20_Internet_20_Link"><text:span text:style-name="T14">jacques_escande@orange.fr</text:span></text:a></text:p>
            <text:p text:style-name="P45"><text:s/></text:p>
            <text:p text:style-name="P26">17-19 rue Lo Falquet 11570 Palaja</text:p>
            <text:p text:style-name="P3"><text:span text:style-name="T9">Tél. 07 68 13 49 55 - </text:span><text:span text:style-name="T14">collimg@gmail.com</text:span><text:span text:style-name="T15"> <text:s text:c="37"/></text:span></text:p>
          </table:table-cell>
        </table:table-row>
        <table:table-row>
          <table:table-cell table:style-name="Tableau1.A4" office:value-type="string">
            <text:p text:style-name="P1"><text:span text:style-name="T2">1105 </text:span><text:span text:style-name="T2">–</text:span><text:span text:style-name="T2"> CASTELNAUDARY et PAYS LAURAGAIS</text:span></text:p>
            <text:p text:style-name="P5"/>
            <text:p text:style-name="P30">date accréditation : 1.3.25</text:p>
            <text:p text:style-name="P5"/>
            <text:p text:style-name="P38"/>
            <text:p text:style-name="P38"/>
            <text:p text:style-name="P38">Nota :</text:p>
            <text:p text:style-name="P38">Convention de partenariat :</text:p>
            <text:p text:style-name="P37">- Association des Jeunes Sapeurs Pompiers Castelnaudary 3.3.24</text:p>
            <text:p text:style-name="P37">- Collège La Rouatière à Souilhanels <text:s/>3.3.24</text:p>
            <text:list xml:id="list4825380343406919577" text:style-name="L2">
              <text:list-header>
                <text:p text:style-name="P93"/>
              </text:list-header>
            </text:list>
          </table:table-cell>
          <table:table-cell table:style-name="Tableau1.A4" office:value-type="string">
            <text:p text:style-name="P15">M. <text:span text:style-name="T44">le capitaine</text:span> Michel HEBBIR</text:p>
            <text:p text:style-name="P22">73 Rue Paul Emile Victor</text:p>
            <text:p text:style-name="P22">11400 CASTELNAUDARY</text:p>
            <text:p text:style-name="P5"/>
            <text:p text:style-name="P1"><text:span text:style-name="T5">Claude </text:span><text:span text:style-name="T7">Canales </text:span><text:span text:style-name="T7">–</text:span><text:span text:style-name="T7"> </text:span><text:span text:style-name="T5">Pdt honoraire</text:span></text:p>
            <text:p text:style-name="P1"><text:span text:style-name="T5">Michel </text:span><text:span text:style-name="T7">Bruketa </text:span><text:span text:style-name="T5">– vice Pdt</text:span></text:p>
            <text:p text:style-name="P5"/>
            <text:p text:style-name="P5"/>
            <text:p text:style-name="P1"><text:span text:style-name="T5">Francis </text:span><text:span text:style-name="T7">Czerczak</text:span><text:span text:style-name="T5">–</text:span><text:span text:style-name="T5"> Trésorier</text:span></text:p>
            <text:p text:style-name="P5"/>
            <text:p text:style-name="P22"/>
            <text:p text:style-name="P1"><text:span text:style-name="T5">Caroline </text:span><text:span text:style-name="T7">Castagnier </text:span><text:span text:style-name="T5">–</text:span><text:span text:style-name="T5"> Sec</text:span></text:p>
            <text:p text:style-name="P5"/>
            <text:p text:style-name="P5"/>
            <text:p text:style-name="P1"><text:span text:style-name="T5">Horacio </text:span><text:span text:style-name="T7">Lopez</text:span><text:span text:style-name="T5">–</text:span><text:span text:style-name="T5"> Porte drapeau</text:span></text:p>
            <text:p text:style-name="P5"/>
            <text:p text:style-name="P1"><text:span text:style-name="T7">1/</text:span><text:span text:style-name="T19">Garde d'Honneur Lycée Germaine Tillon <text:s/>Castelnaudary</text:span><text:span text:style-name="T5">– porte drapeau Rhin Danube – convention 18.10.22</text:span></text:p>
            <text:p text:style-name="P22"/>
            <text:p text:style-name="P25">2/<text:span text:style-name="T13">Garde d'Honneur Collège Les Fontanilles Castelnaudary</text:span></text:p>
            <text:p text:style-name="P22">porte drapeau 143ème RI – convention - <text:s/>2.3.24</text:p>
            <text:p text:style-name="P22"/>
            <text:p text:style-name="P22"><text:span text:style-name="T38">3/</text:span> <text:span text:style-name="T22">Garde d'Honneur Collège privé Jeanne d'Arc </text:span>– porte drapeau Anciens Combattants Volontaires de la Résistance – 1.5.25</text:p>
            <text:p text:style-name="P22"/>
            <text:p text:style-name="P22">4/ <text:span text:style-name="T22">Garde d'honneur Lycée Charles Cros Carcassonne </text:span>– porte drapeau 81ème RI – 4.11.25</text:p>
            <text:p text:style-name="P22"/>
          </table:table-cell>
          <table:table-cell table:style-name="Tableau1.A1" office:value-type="string">
            <text:p text:style-name="P27">06.29.93.86.54</text:p>
            <text:p text:style-name="P51">hbr.gabon@gmail.com</text:p>
            <text:p text:style-name="P47"/>
            <text:p text:style-name="P1"><text:span text:style-name="T24">73 avenue François Mitterrand, 11400 Castelnaudary </text:span><text:span text:style-name="T25">Tel 06 33 77 53 56, </text:span></text:p>
            <text:p text:style-name="P1"><text:a xlink:type="simple" xlink:href="mailto:claude-canales@orange.fr" text:style-name="Internet_20_link" text:visited-style-name="Visited_20_Internet_20_Link"><text:span text:style-name="T14">claude-canales@orange.fr</text:span></text:a></text:p>
            <text:p text:style-name="P1"><text:span text:style-name="T24">277 impasse Claude Chappe, 11400 Castelnaudary <text:s/></text:span><text:span text:style-name="T25">Tel 06 95 53 80 82 </text:span><text:a xlink:type="simple" xlink:href="mailto:mbruketa@hotmail.com" text:style-name="Internet_20_link" text:visited-style-name="Visited_20_Internet_20_Link"><text:span text:style-name="T14">mbruketa@hotmail.com</text:span></text:a></text:p>
            <text:p text:style-name="P47"/>
            <text:p text:style-name="P1"><text:span text:style-name="T24">42 rue Georges Clemenceau, 11400 Castelnaudary </text:span><text:span text:style-name="T25">Tel 06 29 02 36 51 </text:span><text:a xlink:type="simple" xlink:href="mailto:bigout3@wanadoo.fr" text:style-name="Internet_20_link" text:visited-style-name="Visited_20_Internet_20_Link"><text:span text:style-name="T14">bigout3@wanadoo.fr</text:span></text:a></text:p>
            <text:p text:style-name="P42"/>
            <text:p text:style-name="P47">24, avenue des Pyrénées 11400 Castelnaudary <text:s/>Tél. 07.49.11.88.78</text:p>
            <text:p text:style-name="P1"><text:a xlink:type="simple" xlink:href="mailto:martinebellan@sfr.fr" text:style-name="Internet_20_link" text:visited-style-name="Visited_20_Internet_20_Link"><text:span text:style-name="T14">k</text:span></text:a><text:span text:style-name="T14">arollynn78@gmail.com</text:span>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  <table:table-row>
          <table:table-cell table:style-name="Tableau1.A6" office:value-type="string">
            <text:p text:style-name="P1"><text:span text:style-name="T2">1106 </text:span><text:span text:style-name="T2">–</text:span><text:span text:style-name="T2"> CAUNES MINERVOIS</text:span></text:p>
            <text:p text:style-name="P5"/>
            <text:p text:style-name="P30">date accréditation : 1.12.2012</text:p>
            <text:p text:style-name="P38">Margent 2025</text:p>
          </table:table-cell>
          <table:table-cell table:style-name="Tableau1.A6" office:value-type="string">
            <text:p text:style-name="P15">M. Jean-Noël CURBELET</text:p>
            <text:p text:style-name="P22">8, rue du Chasselas</text:p>
            <text:p text:style-name="P22">11160 CAUNES MINERVOIS</text:p>
            <text:p text:style-name="P22"/>
            <text:p text:style-name="P64"><text:span text:style-name="T5">Belkhacem </text:span><text:span text:style-name="T7">Kaddour</text:span><text:span text:style-name="T5">, - trésorier</text:span></text:p>
            <text:p text:style-name="P22"/>
            <text:p text:style-name="P1"><text:span text:style-name="T5">André </text:span><text:span text:style-name="T7">Mazet </text:span><text:span text:style-name="T7">–</text:span><text:span text:style-name="T5">secrétaire</text:span></text:p>
            <text:p text:style-name="P5"/>
            <text:p text:style-name="P22"/>
            <text:p text:style-name="P1"><text:span text:style-name="T5">Jean-Claude </text:span><text:span text:style-name="T7">Pede –</text:span><text:span text:style-name="T5"> porte-drapeau</text:span></text:p>
            <text:p text:style-name="P22"/>
            <text:p text:style-name="P22"/>
          </table:table-cell>
          <table:table-cell table:style-name="Tableau1.C6" office:value-type="string">
            <text:p text:style-name="P27">04.68.78.41.89</text:p>
            <text:p text:style-name="P27">06 33 66 50 24</text:p>
            <text:p text:style-name="P1"><text:a xlink:type="simple" xlink:href="mailto:jean-noel.curbelet@laposte.net" text:style-name="Internet_20_link" text:visited-style-name="Visited_20_Internet_20_Link"><text:span text:style-name="T14">jean-noel.curbelet@laposte.net</text:span></text:a></text:p>
            <text:p text:style-name="P5"/>
            <text:p text:style-name="P27">18, avenue de la Montagne Noire 11160 Caunes Minervois. Tél. 06 86 66 26 25</text:p>
            <text:p text:style-name="P27"/>
            <text:p text:style-name="P27">Le Village 11160 Lespinassière Tél. 06.44.02.19.97</text:p>
            <text:p text:style-name="P27"/>
            <text:p text:style-name="P27">Les hauts du Roc 11160 Caunes Minervois Tél. <text:s/>06 23 43 59 90</text:p>
          </table:table-cell>
        </table:table-row>
        <table:table-row>
          <table:table-cell table:style-name="Tableau1.A4" office:value-type="string">
            <text:p text:style-name="P15">1107 – COURSAN – SUD MINERVOIS</text:p>
            <text:p text:style-name="P5"/>
            <text:p text:style-name="P30">date accréditation : 1.6.25</text:p>
            <text:p text:style-name="P5"/>
            <text:p text:style-name="P5"/>
          </table:table-cell>
          <table:table-cell table:style-name="Tableau1.A4" office:value-type="string">
            <text:p text:style-name="P17">Gérard AMANS </text:p>
            <text:p text:style-name="P24">4, chemin de Pouzols 11120 SAINTE VALIERE</text:p>
            <text:p text:style-name="P23"/>
            <text:p text:style-name="P23">Ivan <text:span text:style-name="T38">Oftinger </text:span>– secrétaire – porte drapeau</text:p>
            <text:p text:style-name="P23"/>
            <text:p text:style-name="P23">Pierre <text:span text:style-name="T38">Mora</text:span> - trésorier</text:p>
            <text:p text:style-name="P22"><text:soft-page-break/></text:p>
            <text:list xml:id="list7861089520852258154" text:style-name="L3">
              <text:list-header>
                <text:p text:style-name="P94"><text:s/></text:p>
              </text:list-header>
            </text:list>
          </table:table-cell>
          <table:table-cell table:style-name="Tableau1.A1" office:value-type="string">
            <text:p text:style-name="P28">06 49 13 50 98</text:p>
            <text:p text:style-name="P44"><text:a xlink:type="simple" xlink:href="mailto:annickamans85@gmail.com" text:style-name="Internet_20_link" text:visited-style-name="Visited_20_Internet_20_Link"><text:span text:style-name="T46">annickamans85@gmail.com</text:span></text:a></text:p>
            <text:p text:style-name="P44"/>
            <text:p text:style-name="P49"/>
            <text:p text:style-name="P49">4, rue Aimé Césaire 11590 Sallèles d'Aude</text:p>
            <text:p text:style-name="P49">06.71.07.16.00</text:p>
            <text:p text:style-name="P44"><text:a xlink:type="simple" xlink:href="mailto:inaboftinger@yahoo.fr" text:style-name="Internet_20_link" text:visited-style-name="Visited_20_Internet_20_Link">ivanoftinger@yahoo.fr</text:a></text:p>
            <text:p text:style-name="P49"/>
            <text:p text:style-name="P49">Domaine de Fraissinet 11590 Ouveillan</text:p>
            <text:p text:style-name="P49">06.60.20.86.24</text:p>
            <text:p text:style-name="P52"><text:soft-page-break/>pierre.mora@yahoo.fr</text:p>
          </table:table-cell>
        </table:table-row>
        <table:table-row>
          <table:table-cell table:style-name="Tableau1.A4" office:value-type="string">
            <text:p text:style-name="P1"><text:span text:style-name="T2">1108 </text:span><text:span text:style-name="T2">–</text:span><text:span text:style-name="T2"> FOURTOU</text:span></text:p>
            <text:p text:style-name="P15"><text:line-break/><text:span text:style-name="T47">Mvermeil <text:s/>2023</text:span><text:line-break/><text:line-break/></text:p>
          </table:table-cell>
          <table:table-cell table:style-name="Tableau1.A4" office:value-type="string">
            <text:p text:style-name="P15">Mme Renée MARTINEZ</text:p>
            <text:p text:style-name="P22">Le Village</text:p>
            <text:p text:style-name="P22">11190 FOURTOU</text:p>
            <text:p text:style-name="P67"><text:span text:style-name="T5">Jean-François </text:span><text:span text:style-name="T7">Martinez</text:span><text:span text:style-name="T5">–</text:span><text:span text:style-name="T5"> trésorier</text:span></text:p>
            <text:p text:style-name="P1"><text:span text:style-name="T5">Daniel </text:span><text:span text:style-name="T7">Maury</text:span><text:span text:style-name="T5">–</text:span><text:span text:style-name="T5"> secrétaire</text:span></text:p>
            <text:p text:style-name="P5"/>
            <text:p text:style-name="P1"><text:span text:style-name="T5">Elwing </text:span><text:span text:style-name="T7">Bastin –</text:span><text:span text:style-name="T5"> porte-drapeau</text:span></text:p>
            <text:p text:style-name="P22"/>
          </table:table-cell>
          <table:table-cell table:style-name="Tableau1.A1" office:value-type="string">
            <text:p text:style-name="P27">04.68.69.89.65</text:p>
            <text:p text:style-name="P27">06.33.07.64.29</text:p>
            <text:p text:style-name="P68"><text:a xlink:type="simple" xlink:href="mailto:reneemartinezfourtou@gmail.com" text:style-name="Internet_20_link" text:visited-style-name="Visited_20_Internet_20_Link"><text:span text:style-name="T14">reneemartinezfourtou@gmail.com</text:span></text:a></text:p>
            <text:p text:style-name="P65">ZI Pastabrac 11190 Couiza</text:p>
            <text:p text:style-name="P60">Le Village 11190 Fourtou <text:s text:c="26"/>tél. 04 68 69 86 29</text:p>
            <text:p text:style-name="P27">La Mouline 11190 Fourtou <text:s text:c="23"/></text:p>
            <text:p text:style-name="P27">tél. 04 68 93 42 53</text:p>
          </table:table-cell>
        </table:table-row>
        <table:table-row>
          <table:table-cell table:style-name="Tableau1.A4" office:value-type="string">
            <text:p text:style-name="P15">0000 – GRUISSAN</text:p>
            <text:p text:style-name="P30">date accréditation : <text:span text:style-name="T32">fusion avec Narbonne</text:span></text:p>
            <text:p text:style-name="P5"/>
          </table:table-cell>
          <table:table-cell table:style-name="Tableau1.A4" office:value-type="string">
            <text:p text:style-name="P22">Josette <text:span text:style-name="T38">Bettens</text:span>– présidente honoraire – 2, rampe du Pech des Moulins – 2 résidence Les Collines du Port 11430 GRUISSAN</text:p>
          </table:table-cell>
          <table:table-cell table:style-name="Tableau1.A1" office:value-type="string">
            <text:p text:style-name="P27">04 68 49 26 47</text:p>
            <text:p text:style-name="P27">07 87 57 82 39</text:p>
            <text:p text:style-name="P43">pierre.bettens@free.fr</text:p>
          </table:table-cell>
        </table:table-row>
        <table:table-row>
          <table:table-cell table:style-name="Tableau1.A7" office:value-type="string">
            <text:p text:style-name="P15">1109 – FITOU</text:p>
            <text:p text:style-name="P15"/>
            <text:p text:style-name="P31">date accréditation : 1.6.2025</text:p>
          </table:table-cell>
          <table:table-cell table:style-name="Tableau1.A7" office:value-type="string">
            <text:p text:style-name="P22">Pierre <text:span text:style-name="T36">DUCARME</text:span></text:p>
            <text:p text:style-name="P23">5, rue du Stade </text:p>
            <text:p text:style-name="P23">11510 FITOU</text:p>
            <text:p text:style-name="P23"/>
            <text:p text:style-name="P23">Marc <text:span text:style-name="T38">Dannay</text:span> - trésorier</text:p>
            <text:p text:style-name="P23"/>
            <text:p text:style-name="P22">Roselyne <text:span text:style-name="T38">Ayrolles</text:span> - secrétaire</text:p>
          </table:table-cell>
          <table:table-cell table:style-name="Tableau1.C7" office:value-type="string">
            <text:p text:style-name="P27">06.76.05.86.66</text:p>
            <text:p text:style-name="P44"><text:a xlink:type="simple" xlink:href="mailto:p.ducarme@orange.fr" text:style-name="Internet_20_link" text:visited-style-name="Visited_20_Internet_20_Link"><text:span text:style-name="T33">p.ducarme@orange.fr</text:span></text:a></text:p>
            <text:p text:style-name="P44"/>
            <text:p text:style-name="P44"/>
            <text:p text:style-name="P27">23, Grand Rue 11510 Fitou</text:p>
            <text:p text:style-name="P27">06.07.63.85.63</text:p>
            <text:p text:style-name="P27"><text:a xlink:type="simple" xlink:href="mailto:m.dannay@orange.fr" text:style-name="Internet_20_link" text:visited-style-name="Visited_20_Internet_20_Link">m.dannay@orange.fr</text:a></text:p>
            <text:p text:style-name="P27">1, rue de la Mairie 11510 Fitou</text:p>
            <text:p text:style-name="P27">06.70.48.90.40</text:p>
            <text:p text:style-name="P54"><text:a xlink:type="simple" xlink:href="mailto:rosy.fitou@yahoo.fr" text:style-name="Internet_20_link" text:visited-style-name="Visited_20_Internet_20_Link">rosy.fitou@yahoo.fr</text:a></text:p>
          </table:table-cell>
        </table:table-row>
        <table:table-row>
          <table:table-cell table:style-name="Tableau1.A4" office:value-type="string">
            <text:p text:style-name="P1"><text:span text:style-name="T2">1110 </text:span><text:span text:style-name="T2">–</text:span><text:span text:style-name="T2"> GUEYTES et </text:span><text:span text:style-name="T2">LABASTIDE</text:span></text:p>
            <text:p text:style-name="P5"/>
            <text:p text:style-name="P30">date accréditation : 1.4.24</text:p>
            <text:p text:style-name="P38">Mbronze 2024</text:p>
          </table:table-cell>
          <table:table-cell table:style-name="Tableau1.A4" office:value-type="string">
            <text:p text:style-name="P25">Mme Ghislaine <text:span text:style-name="T35">PLAS</text:span></text:p>
            <text:p text:style-name="P22">5, rue Haute – Caudeval – 11230 VAL de LAMBRONNE</text:p>
            <text:p text:style-name="P5"/>
            <text:p text:style-name="P1"><text:span text:style-name="T5">Robert </text:span><text:span text:style-name="T7">Mondange </text:span><text:span text:style-name="T5">– président </text:span><text:span text:style-name="T5">honoraire</text:span></text:p>
            <text:p text:style-name="P5"/>
            <text:p text:style-name="P36"><text:span text:style-name="T34">Eliane </text:span><text:span text:style-name="T39">Bravo</text:span><text:span text:style-name="T34"> – trésorière</text:span></text:p>
            <text:p text:style-name="P35"/>
            <text:p text:style-name="P22"/>
            <text:p text:style-name="P22"/>
            <text:p text:style-name="P1"><text:span text:style-name="T5">J.Louis </text:span><text:span text:style-name="T7">Alard</text:span><text:span text:style-name="T5">– <text:s/>porte-drapeau</text:span></text:p>
            <text:p text:style-name="P5"/>
            <text:p text:style-name="P1"><text:span text:style-name="T5">Lisa </text:span><text:span text:style-name="T7">Bigou</text:span><text:span text:style-name="T5">– jeune porte-drapeau</text:span></text:p>
            <text:p text:style-name="P22"/>
          </table:table-cell>
          <table:table-cell table:style-name="Tableau1.A1" office:value-type="string">
            <text:p text:style-name="P27">06.88.71.43.45</text:p>
            <text:p text:style-name="P42">g.plas@orange.fr</text:p>
            <text:p text:style-name="P5"/>
            <text:p text:style-name="P27">435, avenue de l'Hôtel de Ville</text:p>
            <text:p text:style-name="P27">11240 Belvèze-du-Razès</text:p>
            <text:p text:style-name="P27">06.07.84.54.13</text:p>
            <text:p text:style-name="P1"><text:a xlink:type="simple" xlink:href="mailto:r.mondange@aliceadsl.fr" text:style-name="Internet_20_link" text:visited-style-name="Visited_20_Internet_20_Link"><text:span text:style-name="T14">r.mondange@aliceadsl.fr</text:span></text:a></text:p>
            <text:p text:style-name="P37">3, impasse des Rosiers – Gueytes Haut 11230 Val de Lambronne</text:p>
            <text:p text:style-name="P37">06.35.90.65.36</text:p>
            <text:p text:style-name="P51">freddy.bravo@orange.fr</text:p>
            <text:p text:style-name="P5"/>
            <text:p text:style-name="P1"><text:span text:style-name="T9">8, lot. Paulette 11240 Belvèze du Razès </text:span><text:span text:style-name="T9">–</text:span><text:span text:style-name="T9"> Tél. 04 68 69 08 77</text:span></text:p>
            <text:p text:style-name="P71">10, rue des Ormeaux 11240 Belvèze du Razès. Tél. 06 45 42 17 60 </text:p>
          </table:table-cell>
        </table:table-row>
        <table:table-row>
          <table:table-cell table:style-name="Tableau1.A4" office:value-type="string">
            <text:p text:style-name="P1"><text:span text:style-name="T2">1111 </text:span><text:span text:style-name="T2">–</text:span><text:span text:style-name="T2"> LEUCATE</text:span></text:p>
            <text:p text:style-name="P5"/>
            <text:p text:style-name="P30">date accréditation : 15.12.2014</text:p>
            <text:p text:style-name="P32">MVermeil - 2025</text:p>
            <text:p text:style-name="P30"/>
            <text:p text:style-name="P30">Drapeau CME : <text:span text:style-name="T44">Conseil municipal des Enfants de Leucate</text:span></text:p>
            <text:p text:style-name="P29"/>
            <text:p text:style-name="P32"/>
          </table:table-cell>
          <table:table-cell table:style-name="Tableau1.A4" office:value-type="string">
            <text:p text:style-name="P1"><text:span text:style-name="T5"><text:s/></text:span><text:span text:style-name="T2">M. Bernard KIRCHSTETTER</text:span></text:p>
            <text:p text:style-name="P22">23, avenue de la Caramoun</text:p>
            <text:p text:style-name="P22">11370 LEUCATE VILLAGE</text:p>
            <text:p text:style-name="P75"><text:span text:style-name="T5">Louis </text:span><text:span text:style-name="T7">Limousin</text:span><text:span text:style-name="T5">– Pdt Honneur</text:span></text:p>
            <text:p text:style-name="P5"/>
            <text:p text:style-name="P22"/>
            <text:p text:style-name="P1"><text:span text:style-name="T5">Victor </text:span><text:span text:style-name="T7">Baillette</text:span><text:span text:style-name="T5">– Vice Pdt</text:span></text:p>
            <text:p text:style-name="P5"/>
            <text:p text:style-name="P22"/>
            <text:p text:style-name="P1"><text:span text:style-name="T5">Sylvain</text:span><text:span text:style-name="T7"> Gomez</text:span><text:span text:style-name="T5">– Trésorier</text:span></text:p>
            <text:p text:style-name="P87"/>
            <text:p text:style-name="P86"><text:span text:style-name="T5">Francis </text:span><text:span text:style-name="T7">Bens </text:span><text:span text:style-name="T5">– Trésorier adjoint</text:span></text:p>
            <text:p text:style-name="P86"><text:span text:style-name="T5">Sandra </text:span><text:span text:style-name="T7">Smalbeen</text:span><text:span text:style-name="T5">– secrétaire</text:span></text:p>
            <text:p text:style-name="P88"><text:span text:style-name="T7">Alain Duplissy</text:span><text:span text:style-name="T5">- secrétaire adj.</text:span></text:p>
            <text:p text:style-name="P63"/>
            <text:p text:style-name="P62"><text:span text:style-name="T7">Gaston Pinsault</text:span><text:span text:style-name="T5">– porte drapeau</text:span></text:p>
            <text:p text:style-name="P22"/>
            <text:p text:style-name="P1"><text:span text:style-name="T5">Lilian </text:span><text:span text:style-name="T7">Baillette</text:span><text:span text:style-name="T5">- porte-drapeau</text:span></text:p>
          </table:table-cell>
          <table:table-cell table:style-name="Tableau1.A1" office:value-type="string">
            <text:p text:style-name="P27">06.87.81.66.99</text:p>
            <text:p text:style-name="P68"><text:a xlink:type="simple" xlink:href="mailto:bernard.kirchstetter@sfr.fr" text:style-name="Internet_20_link" text:visited-style-name="Visited_20_Internet_20_Link"><text:span text:style-name="T14">bernard.kirchstetter@m</text:span></text:a><text:span text:style-name="T14">airie-leucate.fr</text:span></text:p>
            <text:p text:style-name="P69"><text:span text:style-name="T9">11, lot Oasis 11370 Port Leucate </text:span><text:span text:style-name="T9">–</text:span><text:span text:style-name="T9"> tél. 04 68 40 68 72</text:span><text:span text:style-name="T24">  </text:span><text:a xlink:type="simple" xlink:href="mailto:louis.limousin@aliceadsl.fr" text:style-name="Internet_20_link" text:visited-style-name="Visited_20_Internet_20_Link"><text:span text:style-name="T27">louis.limousin@aliceadsl.fr</text:span></text:a><text:span text:style-name="T9"> </text:span></text:p>
            <text:p text:style-name="P77"/>
            <text:p text:style-name="P75"><text:span text:style-name="T9">7, rue du docteur Sidras 11370 Leucate </text:span><text:span text:style-name="T9">–</text:span><text:span text:style-name="T9"> tél.04 68 93 40 10 </text:span><text:a xlink:type="simple" xlink:href="mailto:rose.baillette@orange.fr" text:style-name="Internet_20_link" text:visited-style-name="Visited_20_Internet_20_Link"><text:span text:style-name="T27">rose.baillette@orange.fr</text:span></text:a></text:p>
            <text:p text:style-name="P77"/>
            <text:p text:style-name="P75"><text:span text:style-name="T9">34, rue Muscats 11510 Caves </text:span><text:span text:style-name="T9">–</text:span><text:span text:style-name="T9"> </text:span></text:p>
            <text:p text:style-name="P1"><text:span text:style-name="T9">tél.04 34 27 02 01</text:span><text:span text:style-name="T24"> </text:span><text:a xlink:type="simple" xlink:href="mailto:mposss.gomez@club-internet.fr" text:style-name="Internet_20_link" text:visited-style-name="Visited_20_Internet_20_Link"><text:span text:style-name="T27">mposss.gomez@club-internet.fr</text:span></text:a></text:p>
            <text:p text:style-name="P65"/>
            <text:p text:style-name="P64"><text:span text:style-name="T9">11, rue des Sardinals </text:span><text:span text:style-name="T9">–</text:span><text:span text:style-name="T9"> 11370 Leucate </text:span><text:a xlink:type="simple" xlink:href="mailto:f.bens@laposte.net" text:style-name="Internet_20_link" text:visited-style-name="Visited_20_Internet_20_Link"><text:span text:style-name="T27">f.bens@laposte.net</text:span></text:a></text:p>
            <text:p text:style-name="P60"/>
            <text:p text:style-name="P58"><text:span text:style-name="T9">1015 lot. Marina Plage 11370 Leucate<text:line-break/>tél.09 89 31 85 27 </text:span><text:a xlink:type="simple" xlink:href="mailto:sandra.smalbeen@free.fr" text:style-name="Internet_20_link" text:visited-style-name="Visited_20_Internet_20_Link"><text:span text:style-name="T28">sandra.smalbeen@free.fr</text:span></text:a></text:p>
            <text:p text:style-name="P27"/>
            <text:p text:style-name="P27">5, impasse Alain Gerbault 11370 Leucate</text:p>
            <text:p text:style-name="P27">tél. 04 68 45 25 66</text:p>
            <text:p text:style-name="P77"/>
            <text:p text:style-name="P77">17, lot. Marina Plage 11370 Leucate</text:p>
            <text:p text:style-name="P27">Tél. 04 68 93 53 90</text:p>
            <text:p text:style-name="P27"/>
            <text:p text:style-name="P27">7, rue du docteur Sidras 11370 Leucate – tél. 04 68 93 40 10</text:p>
          </table:table-cell>
        </table:table-row>
        <text:soft-page-break/>
        <table:table-row>
          <table:table-cell table:style-name="Tableau1.A4" office:value-type="string">
            <text:p text:style-name="P1"><text:span text:style-name="T2">1112 </text:span><text:span text:style-name="T2">–</text:span><text:span text:style-name="T2"> LEZIGNAN CORBIERES</text:span></text:p>
            <text:p text:style-name="P5"/>
            <text:p text:style-name="P30">date accréditation : 1.3.2023</text:p>
            <text:p text:style-name="P5"/>
            <text:p text:style-name="P5"/>
          </table:table-cell>
          <table:table-cell table:style-name="Tableau1.A4" office:value-type="string">
            <text:p text:style-name="P15">M. Pierre GARCIA - </text:p>
            <text:p text:style-name="P61">3 impasse Grenache 11370. Luc sur Orbieu </text:p>
            <text:p text:style-name="P5"/>
            <text:p text:style-name="P1"><text:span text:style-name="T5">Jean-Claude </text:span><text:span text:style-name="T7">Wallet </text:span><text:span text:style-name="T7">–</text:span><text:span text:style-name="T5">trésorier</text:span></text:p>
            <text:p text:style-name="P5"/>
            <text:p text:style-name="P22"/>
            <text:p text:style-name="P1"><text:span text:style-name="T5">Janine </text:span><text:span text:style-name="T7">Souque</text:span><text:span text:style-name="T5">–</text:span><text:span text:style-name="T5"> secrétaire</text:span></text:p>
            <text:p text:style-name="P5"/>
            <text:p text:style-name="P22"/>
            <text:p text:style-name="P1"><text:span text:style-name="T5">CE (H)Sylvestre </text:span><text:span text:style-name="T7">Mykolajeski </text:span><text:span text:style-name="T5">– chargé de mission</text:span></text:p>
            <text:p text:style-name="P78"/>
            <text:p text:style-name="P75"><text:span text:style-name="T5">Alexandre </text:span><text:span text:style-name="T7">Planes</text:span><text:span text:style-name="T5">–</text:span><text:span text:style-name="T5"> porte drapeau</text:span></text:p>
            <text:p text:style-name="P5"/>
            <text:p text:style-name="P1"><text:span text:style-name="T19">Garde honneur Lycée Ernest Ferroul</text:span><text:span text:style-name="T5">– porte drapeau (Rhin et </text:span><text:span text:style-name="T5">Danube) – renouvellement 2017 -renouvellement <text:s/>9.11.2023</text:span></text:p>
          </table:table-cell>
          <table:table-cell table:style-name="Tableau1.A1" office:value-type="string">
            <text:p text:style-name="P27">06.87.89.20.06</text:p>
            <text:p text:style-name="P5"/>
            <text:p text:style-name="P5"/>
            <text:p text:style-name="P5"/>
            <text:p text:style-name="P1"><text:span text:style-name="T9">25, rue de la Fonaine 11800 Luc sur Orbieu </text:span><text:span text:style-name="T9">–</text:span><text:span text:style-name="T9"> 04.68.33.44.78 - </text:span><text:span text:style-name="T29"><text:s/></text:span><text:span text:style-name="T15">jcwallet@orange.fr</text:span></text:p>
            <text:p text:style-name="P27"/>
            <text:p text:style-name="P1"><text:span text:style-name="T9">1, résidence du Parc </text:span><text:span text:style-name="T9">–</text:span><text:span text:style-name="T9"> 11800 Luc sur </text:span><text:span text:style-name="T9">Orbieu </text:span><text:span text:style-name="T9">–</text:span><text:span text:style-name="T9"> 04.68.43.83.61 </text:span><text:span text:style-name="T9">–</text:span><text:span text:style-name="T9"> </text:span><text:span text:style-name="T9">j</text:span><text:span text:style-name="T30">souque@yahoo.com</text:span></text:p>
            <text:p text:style-name="P27"/>
            <text:p text:style-name="P27">9, rue Prior11200 Lézignan Corbières </text:p>
            <text:p text:style-name="P1"><text:span text:style-name="T9">Tél. 04.68.27.48.81 </text:span><text:span text:style-name="T9">–</text:span><text:span text:style-name="T9"> </text:span><text:span text:style-name="T15">mikolajewskisylvestre3@gmail.com</text:span></text:p>
            <text:p text:style-name="P47"/>
            <text:p text:style-name="P47">10, rue Lavande 11370 Luc sur Orbieu</text:p>
            <text:p text:style-name="P47">Tél. 04 68 70 30 57</text:p>
            <text:p text:style-name="P5"/>
            <text:p text:style-name="P5"/>
            <text:p text:style-name="P5"/>
            <text:p text:style-name="P5"/>
          </table:table-cell>
        </table:table-row>
        <table:table-row>
          <table:table-cell table:style-name="Tableau1.A4" office:value-type="string">
            <text:p text:style-name="P1"><text:span text:style-name="T2">1113</text:span><text:span text:style-name="T2">–</text:span><text:span text:style-name="T2"> LIMOUX</text:span></text:p>
            <text:p text:style-name="P5"/>
            <text:p text:style-name="P30">date accréditation : 14.1.2019</text:p>
            <text:p text:style-name="P38">Mbronze <text:s/>2023</text:p>
          </table:table-cell>
          <table:table-cell table:style-name="Tableau1.A4" office:value-type="string">
            <text:p text:style-name="P1"><text:span text:style-name="T2">M. </text:span><text:span text:style-name="T4">le Lt Colonel(R) </text:span><text:span text:style-name="T2"><text:s/>Patrick GANGNEUX </text:span><text:span text:style-name="T5">6, rue de la Glycine</text:span></text:p>
            <text:p text:style-name="P22">11300 CEPIE</text:p>
            <text:p text:style-name="P80"><text:span text:style-name="T5">Jean-Pierre <text:s/></text:span><text:span text:style-name="T7">Tailhan</text:span><text:span text:style-name="T5">– vice Pdt</text:span></text:p>
            <text:p text:style-name="P81"><text:span text:style-name="T5">Jean </text:span><text:span text:style-name="T7">Castelnaud </text:span><text:span text:style-name="T5">– vice Pdt</text:span></text:p>
            <text:p text:style-name="P69"><text:span text:style-name="T5">Elodie </text:span><text:span text:style-name="T7">Gangneux</text:span><text:span text:style-name="T5">– trésorière</text:span></text:p>
            <text:p text:style-name="P69"><text:span text:style-name="T5">Michel </text:span><text:span text:style-name="T7">Jaegle</text:span><text:span text:style-name="T5">–</text:span><text:span text:style-name="T5"> secrétaire</text:span></text:p>
          </table:table-cell>
          <table:table-cell table:style-name="Tableau1.A1" office:value-type="string">
            <text:p text:style-name="P26">04.34.21.90.54</text:p>
            <text:p text:style-name="P26">06.16.22.10.93</text:p>
            <text:p text:style-name="P3"><text:a xlink:type="simple" xlink:href="mailto:pilouetmamelie@free.fr" text:style-name="Internet_20_link" text:visited-style-name="Visited_20_Internet_20_Link"><text:span text:style-name="T14">pilouetmamelie@free.fr</text:span></text:a></text:p>
            <text:p text:style-name="P72">8, rue du Dr sarda 11300 Limoux – tél. 04 68 31 74 22 – 06 71 74 39 01</text:p>
            <text:p text:style-name="P72">12, rue Gabriel Fauré 11300 Limoux – tél. 09 80 84 61 32 – 06 09 71 80 77</text:p>
            <text:p text:style-name="P70"><text:span text:style-name="T9">6, rue de la Glycine11300 Cépie – Tél. </text:span><text:span text:style-name="T9">04.34.21.90.54</text:span></text:p>
            <text:p text:style-name="P72">18, rue du capitaine Danjou 11230 Chalabre</text:p>
          </table:table-cell>
        </table:table-row>
        <table:table-row>
          <table:table-cell table:style-name="Tableau1.A4" office:value-type="string">
            <text:p text:style-name="P1"><text:span text:style-name="T2">1114 </text:span><text:span text:style-name="T2">–</text:span><text:span text:style-name="T2"> NARBONNE</text:span></text:p>
            <text:p text:style-name="P5"/>
            <text:p text:style-name="P30">date accréditation : 15.6.2022</text:p>
            <text:p text:style-name="P30"/>
            <text:p text:style-name="P46">Fusion du comité de Gruissan avec Narbonne – 1.4.25</text:p>
            <text:p text:style-name="P5"/>
            <text:p text:style-name="P37"><text:span text:style-name="T38">Drapeau CME</text:span> : Conseil municipal des Enfants Narbonne – 2025</text:p>
            <text:p text:style-name="P37">Conseil municipal des Enfants Gruissan 2026</text:p>
            <text:p text:style-name="P37"/>
            <text:p text:style-name="P37"><text:span text:style-name="T38">Partenariat </text:span>: Patrimoine Militaire Grussanais</text:p>
            <text:p text:style-name="P37"/>
            <text:p text:style-name="P37"/>
          </table:table-cell>
          <table:table-cell table:style-name="Tableau1.A4" office:value-type="string">
            <text:p text:style-name="P15">M. Martine PLUCHE</text:p>
            <text:p text:style-name="P1"><text:span text:style-name="T5">28, Quai de Lorraine </text:span><text:span text:style-name="T5">–</text:span><text:span text:style-name="T5"> Rés. Du Moulin du Gua Bat C Appt54</text:span></text:p>
            <text:p text:style-name="P22">11100 NARBONNE</text:p>
            <text:p text:style-name="P22"/>
            <text:p text:style-name="P22">Eric <text:span text:style-name="T38">Jezequel </text:span>– vice président en charge secteur <text:span text:style-name="T38">Gruissan</text:span></text:p>
            <text:p text:style-name="P66"/>
            <text:p text:style-name="P64"><text:span text:style-name="T5">Guy </text:span><text:span text:style-name="T7">Jacops </text:span><text:span text:style-name="T5">- trésorier</text:span></text:p>
            <text:p text:style-name="P22"/>
            <text:p text:style-name="P22"/>
            <text:p text:style-name="P66">Philippe <text:span text:style-name="T37">Graff </text:span><text:s/>- porte drapeau du </text:p>
            <text:p text:style-name="P66"/>
            <text:p text:style-name="P64"><text:span text:style-name="T5">Louis </text:span><text:span text:style-name="T7">Jalabert</text:span><text:span text:style-name="T5">– porte-drapeau</text:span></text:p>
            <text:p text:style-name="P66"/>
            <text:p text:style-name="P64"><text:span text:style-name="T5">Gabriel </text:span><text:span text:style-name="T8">Estrampes</text:span><text:span text:style-name="T5"> – porte-drapeau en charge de </text:span><text:span text:style-name="T8">Gruissan</text:span></text:p>
            <text:p text:style-name="P1"><text:span text:style-name="T7">1/</text:span><text:span text:style-name="T19"> Garde honneur collège Victor Hug</text:span><text:span text:style-name="T21">o</text:span><text:span text:style-name="T5"> – porte drapeau (Evadés de France par l'Espagne) – 2017 – renouvellement <text:s/>9.11.2023</text:span></text:p>
            <text:p text:style-name="P22"/>
            <text:p text:style-name="P1"><text:span text:style-name="T8">2/</text:span><text:span text:style-name="T5"> </text:span><text:span text:style-name="T20">Garde honneur cadets de la défense </text:span><text:span text:style-name="T5">– porte drapeau Anciens Extrème Orient – 8.10.2025</text:span></text:p>
            <text:p text:style-name="P22"/>
          </table:table-cell>
          <table:table-cell table:style-name="Tableau1.A1" office:value-type="string">
            <text:p text:style-name="P27">06.22.52.80.58</text:p>
            <text:p text:style-name="P1"><text:a xlink:type="simple" xlink:href="mailto:mwabon@gmail.com" text:style-name="Internet_20_link" text:visited-style-name="Visited_20_Internet_20_Link"><text:span text:style-name="T14">mwabon@gmail.com</text:span></text:a></text:p>
            <text:p text:style-name="P5"/>
            <text:p text:style-name="P5"/>
            <text:p text:style-name="P10">Rés. Méditerranée Port Soleil Quai Capitainerie 11430 Gruissan</text:p>
            <text:p text:style-name="P27">Tél. 06.03.97.59.47</text:p>
            <text:p text:style-name="P43">jezequel.eric@bbox.fr</text:p>
            <text:p text:style-name="P27"/>
            <text:p text:style-name="P27">10, rue des Muses 11100 Narbonne</text:p>
            <text:p text:style-name="P1"><text:span text:style-name="T9"><text:s/>Tél. 06.60.89.56.31</text:span><text:span text:style-name="T30"> </text:span><text:a xlink:type="simple" xlink:href="mailto:guy.jacops@free.fr" text:style-name="Internet_20_link" text:visited-style-name="Visited_20_Internet_20_Link"><text:span text:style-name="T31">guy.jacops@free.fr</text:span></text:a></text:p>
            <text:p text:style-name="P53"/>
            <text:p text:style-name="P97"/>
            <text:p text:style-name="P27">Bât.2, 45, rue Droite 11100 Narbonne</text:p>
            <text:p text:style-name="P27"><text:s/>tél. 06 08 07 72 <text:a xlink:type="simple" xlink:href="mailto:07mwabon@gmail.com" text:style-name="Internet_20_link" text:visited-style-name="Visited_20_Internet_20_Link">07</text:a><text:a xlink:type="simple" xlink:href="mailto:07mwabon@gmail.com" text:style-name="Internet_20_link" text:visited-style-name="Visited_20_Internet_20_Link"><text:span text:style-name="T23">mwabon@gmail.com</text:span></text:a></text:p>
            <text:p text:style-name="P27"/>
            <text:p text:style-name="P27">Rue Raoul <text:s/>Ponchon 11100 Narbonne </text:p>
            <text:p text:style-name="P27">tél. 04 68 42 20 63</text:p>
            <text:p text:style-name="P27"/>
            <text:p text:style-name="P27"/>
            <text:p text:style-name="P27"><text:s/>TéL; 06 11 84 89 23</text:p>
            <text:p text:style-name="P43">gabestrampes@gmail.com</text:p>
            <text:p text:style-name="P5"><text:s/></text:p>
          </table:table-cell>
        </table:table-row>
        <table:table-row>
          <table:table-cell table:style-name="Tableau1.A4" office:value-type="string">
            <text:p text:style-name="P1"><text:span text:style-name="T2">1115 </text:span><text:span text:style-name="T2">–</text:span><text:span text:style-name="T2"> POMAS</text:span></text:p>
            <text:p text:style-name="P5"/>
            <text:p text:style-name="P30">date accréditation : 1.11.2012</text:p>
            <text:p text:style-name="P38"><text:s/>MArgent - 2025</text:p>
            <text:p text:style-name="P5"/>
          </table:table-cell>
          <table:table-cell table:style-name="Tableau1.A4" office:value-type="string">
            <text:p text:style-name="P15">M. Pierre MARTY</text:p>
            <text:p text:style-name="P22">1, rue du Soleil Levant</text:p>
            <text:p text:style-name="P22">11250 POMAS</text:p>
            <text:p text:style-name="P5"/>
            <text:p text:style-name="P1"><text:span text:style-name="T5">Robert </text:span><text:span text:style-name="T7">Christian</text:span><text:span text:style-name="T5">–</text:span><text:span text:style-name="T5"> <text:s/>Pdt Honneur</text:span></text:p>
            <text:p text:style-name="P5"><text:soft-page-break/></text:p>
            <text:p text:style-name="P1"><text:span text:style-name="T5">Patrick </text:span><text:span text:style-name="T7">Gaysard</text:span><text:span text:style-name="T5"> </text:span><text:span text:style-name="T5">–</text:span><text:span text:style-name="T5"> Vice Pdt</text:span></text:p>
            <text:p text:style-name="P5"/>
            <text:p text:style-name="P1"><text:span text:style-name="T5">Evelyne </text:span><text:span text:style-name="T7">Marty </text:span><text:span text:style-name="T5">- trésorière</text:span></text:p>
          </table:table-cell>
          <table:table-cell table:style-name="Tableau1.A1" office:value-type="string">
            <text:p text:style-name="P27">04.68.69.62.58</text:p>
            <text:p text:style-name="P1"><text:a xlink:type="simple" xlink:href="mailto:gael.marty11@orange.fr" text:style-name="Internet_20_link" text:visited-style-name="Visited_20_Internet_20_Link"><text:span text:style-name="T14">gael.martydlx@orange.fr</text:span></text:a></text:p>
            <text:p text:style-name="P5"/>
            <text:p text:style-name="P5"/>
            <text:p text:style-name="P1"><text:span text:style-name="T10">Maire Pomas Rue de la Mairie 11250 </text:span><text:soft-page-break/><text:span text:style-name="T10">POMAS</text:span><text:a xlink:type="simple" xlink:href="mailto:mairiepomas@wanadoo.fr" text:style-name="Internet_20_link" text:visited-style-name="Visited_20_Internet_20_Link"><text:span text:style-name="T26">mairiepomas@wanadoo.fr</text:span></text:a></text:p>
            <text:p text:style-name="P5"/>
            <text:p text:style-name="P5"/>
            <text:p text:style-name="P27">04.68.69.62.58</text:p>
            <text:p text:style-name="P1"><text:a xlink:type="simple" xlink:href="mailto:gael.marty11@orange.fr" text:style-name="Internet_20_link" text:visited-style-name="Visited_20_Internet_20_Link"><text:span text:style-name="T26">gael.marty11@orange.fr</text:span></text:a></text:p>
          </table:table-cell>
        </table:table-row>
        <table:table-row>
          <table:table-cell table:style-name="Tableau1.A4" office:value-type="string">
            <text:p text:style-name="P1"><text:span text:style-name="T2">1116 </text:span><text:span text:style-name="T2">–</text:span><text:span text:style-name="T2"> PORT LA NOUVELLE / LA PALME</text:span></text:p>
            <text:p text:style-name="P5"/>
            <text:p text:style-name="P30">date accréditation ; 1.11.2010</text:p>
            <text:p text:style-name="P38">Mvermeil bélière Laurée 2017</text:p>
            <text:p text:style-name="P30"/>
            <text:p text:style-name="P30">Drapeau du civisme <text:span text:style-name="T44">– école André Pic Port la Nouvelle</text:span></text:p>
            <text:p text:style-name="P5"/>
            <text:p text:style-name="P38"/>
          </table:table-cell>
          <table:table-cell table:style-name="Tableau1.A4" office:value-type="string">
            <text:p text:style-name="P15">Mme Josiane EYCHENNE</text:p>
            <text:p text:style-name="P1"><text:span text:style-name="T5">75, rue des Sans Soucis </text:span><text:span text:style-name="T5">–</text:span><text:span text:style-name="T5"> 11210 </text:span><text:span text:style-name="T5">PORT la NOUVELLE</text:span></text:p>
            <text:p text:style-name="P5"/>
            <text:p text:style-name="P1"><text:span text:style-name="T5">Jean-Paul </text:span><text:span text:style-name="T7">Faurant </text:span><text:span text:style-name="T5">–</text:span><text:span text:style-name="T5"> <text:s/>vice Pdt</text:span></text:p>
            <text:p text:style-name="P5"/>
            <text:p text:style-name="P1"><text:span text:style-name="T5">René </text:span><text:span text:style-name="T7">Tillet </text:span><text:span text:style-name="T7">–</text:span><text:span text:style-name="T5">secrétaire</text:span></text:p>
            <text:p text:style-name="P5"/>
            <text:p text:style-name="P5"/>
            <text:p text:style-name="P22"/>
            <text:p text:style-name="P1"><text:span text:style-name="T5">Emile </text:span><text:span text:style-name="T7">Pérez</text:span><text:span text:style-name="T5">– porte drapeau</text:span></text:p>
          </table:table-cell>
          <table:table-cell table:style-name="Tableau1.A1" office:value-type="string">
            <text:p text:style-name="P27">04.68.40.08.08</text:p>
            <text:p text:style-name="P27">06.20.40.90.14</text:p>
            <text:p text:style-name="P1"><text:a xlink:type="simple" xlink:href="mailto:jbey4262@gmail.com" text:style-name="Internet_20_link" text:visited-style-name="Visited_20_Internet_20_Link"><text:span text:style-name="T14">jbey4262@gmail.com</text:span></text:a></text:p>
            <text:p text:style-name="P5"/>
            <text:p text:style-name="P1"><text:span text:style-name="T9">Maire Lapalme </text:span><text:span text:style-name="T9">–</text:span><text:span text:style-name="T9"> 16, rue Frédéric Mistral </text:span></text:p>
            <text:p text:style-name="P27">11480 Lapalme té l. 04 68 48 18 54</text:p>
            <text:p text:style-name="P5"/>
            <text:p text:style-name="P1"><text:span text:style-name="T9">1 lot des casots 11160 Fraisse des Corbiéres 11160 Tél. 06 17 51 53 16</text:span><text:span text:style-name="T15">- </text:span><text:a xlink:type="simple" xlink:href="mailto:renetillet66@outlook.fr" text:style-name="Internet_20_link" text:visited-style-name="Visited_20_Internet_20_Link">renetillet66@outlook.fr</text:a></text:p>
            <text:p text:style-name="P44"/>
            <text:p text:style-name="P1"><text:span text:style-name="T9">841, avenue des Mouettes 11210 Port la Nouvelle </text:span><text:span text:style-name="T9">–</text:span><text:span text:style-name="T9"> tél. 04 68 48 52 31</text:span></text:p>
          </table:table-cell>
        </table:table-row>
        <table:table-row table:style-name="Tableau1.44">
          <table:table-cell table:style-name="Tableau1.A4" office:value-type="string">
            <text:p text:style-name="P1"><text:span text:style-name="T2">1117 </text:span><text:span text:style-name="T2">–</text:span><text:span text:style-name="T2"> SALLES / FLEURY</text:span></text:p>
            <text:p text:style-name="P5"/>
            <text:p text:style-name="P30">date accréditation : 1.11.2020</text:p>
            <text:p text:style-name="P38">MArgent 2026</text:p>
            <text:p text:style-name="P5"/>
          </table:table-cell>
          <table:table-cell table:style-name="Tableau1.A4" office:value-type="string">
            <text:p text:style-name="P15">M. Jean-Claude FRIDRICH</text:p>
            <text:p text:style-name="P22">12, rue des Cigales </text:p>
            <text:p text:style-name="P22">11560 FLEURY d'AUDE</text:p>
            <text:p text:style-name="P5"/>
            <text:p text:style-name="P1"><text:span text:style-name="T5">André </text:span><text:span text:style-name="T7">Longuépée </text:span><text:span text:style-name="T5">–</text:span><text:span text:style-name="T5"> <text:s/>Pdt d'Honneur - Vice président.</text:span></text:p>
          </table:table-cell>
          <table:table-cell table:style-name="Tableau1.A1" office:value-type="string">
            <text:p text:style-name="P27">06 65 21 96 75</text:p>
            <text:p text:style-name="P64"><text:a xlink:type="simple" xlink:href="mailto:jcfridich7@gmail.com" text:style-name="Internet_20_link" text:visited-style-name="Visited_20_Internet_20_Link"><text:span text:style-name="T26">jcfridich7@gmail.com</text:span></text:a></text:p>
            <text:p text:style-name="P5"/>
            <text:p text:style-name="P27"/>
            <text:p text:style-name="P27">9, lotissement des Olivettes 11560 SALLES d'AUDE Tél.04.68.33.32.46 <text:s/></text:p>
          </table:table-cell>
        </table:table-row>
        <table:table-row>
          <table:table-cell table:style-name="Tableau1.A6" office:value-type="string">
            <text:p text:style-name="P15">1118 – SIGEAN – CORBIERES MEDITERRANEE</text:p>
            <text:p text:style-name="P5"/>
            <text:p text:style-name="P30">date accréditation : 15.6.2017</text:p>
            <text:p text:style-name="P30"/>
            <text:p text:style-name="P30">Drapeau du civisme – <text:span text:style-name="T44">école Azalbert Sigean 2025</text:span></text:p>
          </table:table-cell>
          <table:table-cell table:style-name="Tableau1.A6" office:value-type="string">
            <text:p text:style-name="P15">M. Dominique ANDRE</text:p>
            <text:p text:style-name="P22">47, Quartier Neuf 11130 SIGEAN</text:p>
            <text:p text:style-name="P5"/>
            <text:p text:style-name="P1"><text:span text:style-name="T5">Laurent </text:span><text:span text:style-name="T7">Boulet</text:span><text:span text:style-name="T5">–</text:span><text:span text:style-name="T5"> trésorier</text:span></text:p>
            <text:p text:style-name="P5"/>
            <text:p text:style-name="P1"><text:span text:style-name="T5">Peggy </text:span><text:span text:style-name="T7">André </text:span><text:span text:style-name="T5">–</text:span><text:span text:style-name="T5"> secrétaire</text:span></text:p>
            <text:p text:style-name="P73"/>
            <text:p text:style-name="P1"><text:span text:style-name="T5">Michel </text:span><text:span text:style-name="T7">Raulier</text:span><text:span text:style-name="T5">–</text:span><text:span text:style-name="T5"> porte drapeau</text:span></text:p>
          </table:table-cell>
          <table:table-cell table:style-name="Tableau1.C6" office:value-type="string">
            <text:p text:style-name="P27">06.68.13.87.26</text:p>
            <text:p text:style-name="P1"><text:a xlink:type="simple" xlink:href="mailto:dominique.andre@sfr.fr" text:style-name="Internet_20_link" text:visited-style-name="Visited_20_Internet_20_Link"><text:span text:style-name="T14">dominique.andre@sfr.fr</text:span></text:a></text:p>
            <text:p text:style-name="P5"/>
            <text:p text:style-name="P26">7 rue du 1er Mai11130  SIGEAN</text:p>
            <text:p text:style-name="P3"><text:span text:style-name="T9">Tel 6 15 94 57 19 <text:s/></text:span><text:a xlink:type="simple" xlink:href="mailto:boulet.l@neuf.fr" text:style-name="Internet_20_link" text:visited-style-name="Visited_20_Internet_20_Link"><text:span text:style-name="T14">boulet.l@neuf.fr</text:span></text:a></text:p>
            <text:p text:style-name="P72">2 rue Renè Sallé 77500  CHELLES </text:p>
            <text:p text:style-name="P26">Tel 06 63 51 61 80 </text:p>
            <text:p text:style-name="P3"><text:a xlink:type="simple" xlink:href="mailto:peggy.andre@yahoo.fr" text:style-name="Internet_20_link" text:visited-style-name="Visited_20_Internet_20_Link"><text:span text:style-name="T14">peggy.andre@yahoo.fr</text:span></text:a></text:p>
            <text:p text:style-name="P76"><text:span text:style-name="T9">31 rue de la Liberté11130  SIGEAN <text:s text:c="6"/>Tél. 04 48 48 29 06 </text:span><text:a xlink:type="simple" xlink:href="mailto:mraulier@orange.fr" text:style-name="Internet_20_link" text:visited-style-name="Visited_20_Internet_20_Link"><text:span text:style-name="T14">mraulier@orange.f</text:span></text:a><text:a xlink:type="simple" xlink:href="mailto:mraulier@orange.fr" text:style-name="Internet_20_link" text:visited-style-name="Visited_20_Internet_20_Link"><text:span text:style-name="T15">r</text:span></text:a></text:p>
            <text:p text:style-name="P79"/>
          </table:table-cell>
        </table:table-row>
        <table:table-row>
          <table:table-cell table:style-name="Tableau1.A6" office:value-type="string">
            <text:p text:style-name="P1"><text:span text:style-name="T2">1119 </text:span><text:span text:style-name="T2">–</text:span><text:span text:style-name="T2"> THEZAN des CORBIERES</text:span></text:p>
            <text:p text:style-name="P30">date accréditation : </text:p>
            <text:p text:style-name="P30"/>
            <text:p text:style-name="P30">Drapeau CME : <text:span text:style-name="T44">commune de Saint Laurent de la Cabrerisse 2026</text:span></text:p>
            <text:p text:style-name="P29"/>
            <text:p text:style-name="P30"><text:span text:style-name="T45">Convention partenariat </text:span><text:span text:style-name="T44">: Comité anciiens combattants de Saint Laurent 2026</text:span></text:p>
            <text:p text:style-name="P5"/>
            <text:p text:style-name="P30"/>
          </table:table-cell>
          <table:table-cell table:style-name="Tableau1.A6" office:value-type="string">
            <text:p text:style-name="P1"><text:span text:style-name="T7">M. Jean-Louis BEZIAT </text:span><text:span text:style-name="T5">(assure intérim dans attente nouveau pdt)</text:span></text:p>
            <text:p text:style-name="P5"/>
            <text:p text:style-name="P1"><text:span text:style-name="T5">Jean-Louis </text:span><text:span text:style-name="T7">Miquel</text:span><text:span text:style-name="T5">–</text:span><text:span text:style-name="T5"> Pdt d'honneur</text:span></text:p>
            <text:p text:style-name="P22">et secrétaire</text:p>
            <text:p text:style-name="P5"/>
            <text:p text:style-name="P22"/>
            <text:p text:style-name="P1"><text:span text:style-name="T5">Monique </text:span><text:span text:style-name="T7">Miquel</text:span><text:span text:style-name="T5">– trésorière - porte drapeau</text:span></text:p>
          </table:table-cell>
          <table:table-cell table:style-name="Tableau1.C6" office:value-type="string">
            <text:p text:style-name="P26">06.27.46.01.37</text:p>
            <text:p text:style-name="P3"><text:a xlink:type="simple" xlink:href="mailto:fambeziat11@gmail.com" text:style-name="Internet_20_link" text:visited-style-name="Visited_20_Internet_20_Link"><text:span text:style-name="T14">fambeziat11@gmail.com</text:span></text:a></text:p>
            <text:p text:style-name="P7"/>
            <text:p text:style-name="P56"><text:span text:style-name="T9">27, avenue de la Mer 11200 Thézan des Corbières <text:s/>04.68.49.03.15 </text:span><text:span text:style-name="T14">souvenirfrancaisthezan11@gmail.com</text:span></text:p>
            <text:p text:style-name="P60"/>
            <text:p text:style-name="P27">27, avenue de la Mer 11200 Thézan des Corbières <text:s/>04.68.49.03.15</text:p>
            <text:p text:style-name="P5"/>
          </table:table-cell>
        </table:table-row>
        <table:table-row table:style-name="Tableau1.47">
          <table:table-cell table:style-name="Tableau1.A4" office:value-type="string">
            <text:p text:style-name="P1"><text:span text:style-name="T2">1120 </text:span><text:span text:style-name="T2">–</text:span><text:span text:style-name="T2"> TREBES</text:span></text:p>
            <text:p text:style-name="P5"/>
            <text:p text:style-name="P30">date accréditation : 1.12.2014</text:p>
            <text:p text:style-name="P32">MArgent- 2025</text:p>
            <text:p text:style-name="P30"/>
            <text:p text:style-name="P30">Drapeau du civisme : <text:span text:style-name="T44">Ecole les Floralies à Trèbes 2025</text:span></text:p>
            <text:p text:style-name="P29"/>
            <text:p text:style-name="P30"><text:span text:style-name="T45">Drapeau CME</text:span><text:span text:style-name="T44"> – commune de Floure 5.11.25</text:span></text:p>
            <text:p text:style-name="P29"/>
            <text:p text:style-name="P32"/>
          </table:table-cell>
          <table:table-cell table:style-name="Tableau1.A4" office:value-type="string">
            <text:p text:style-name="P15">M. Jean-Claude HARIOT</text:p>
            <text:p text:style-name="P22">Bat.26-BatB Rés. Les Floréales 11800 TREBES</text:p>
            <text:p text:style-name="P82"><text:span text:style-name="T5">Casimir <text:s/></text:span><text:span text:style-name="T7">Garcia</text:span><text:span text:style-name="T5">–</text:span><text:span text:style-name="T5"> trésorier</text:span></text:p>
            <text:p text:style-name="P22"/>
            <text:p text:style-name="P1"><text:span text:style-name="T5">Marie </text:span><text:span text:style-name="T7">Defreitas</text:span><text:span text:style-name="T5">– secrétaire</text:span></text:p>
            <text:p text:style-name="P5"/>
            <text:p text:style-name="P5"/>
            <text:p text:style-name="P1"><text:span text:style-name="T5">Daniel </text:span><text:span text:style-name="T7">Defreitas</text:span><text:span text:style-name="T5">- porte-drapeau</text:span></text:p>
          </table:table-cell>
          <table:table-cell table:style-name="Tableau1.A1" office:value-type="string">
            <text:p text:style-name="P27">09.84.15.11.69</text:p>
            <text:p text:style-name="P27">06.95.97.06.71</text:p>
            <text:p text:style-name="P1"><text:a xlink:type="simple" xlink:href="mailto:lstjust1871@gmail.com" text:style-name="Internet_20_link" text:visited-style-name="Visited_20_Internet_20_Link"><text:span text:style-name="T14">lstjust1871@gmail.com</text:span></text:a></text:p>
            <text:p text:style-name="P42"/>
            <text:p text:style-name="P91">29, Bd du Minervois 11800 Trèbes</text:p>
            <text:p text:style-name="P92"><text:span text:style-name="T9">Tél. 06 43 09 91 32 </text:span><text:span text:style-name="T9">–</text:span><text:span text:style-name="T9"> <text:s text:c="9"/></text:span><text:a xlink:type="simple" xlink:href="mailto:casigarcia@club-internet.fr" text:style-name="Internet_20_link" text:visited-style-name="Visited_20_Internet_20_Link"><text:span text:style-name="T14">casigarcia@club-internet.fr</text:span></text:a></text:p>
            <text:p text:style-name="P71">5, rue de l'industrie 11800 Trèbes -</text:p>
            <text:p text:style-name="P91">Tél. 06.28.32.77.69</text:p>
            <text:p text:style-name="P92"><text:a xlink:type="simple" xlink:href="mailto:marie_defreitas@hotmail.fr" text:style-name="Internet_20_link" text:visited-style-name="Visited_20_Internet_20_Link"><text:span text:style-name="T31">marie_defreitas@hotmail.fr</text:span></text:a></text:p>
            <text:p text:style-name="P74">joybou5911@hotmail</text:p>
          </table:table-cell>
        </table:table-row>
      </table:table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Arial" svg:font-family="Arial"/>
    <style:font-face style:name="Arial, Helvetica, sans-serif" svg:font-family="'Arial, Helvetica, sans-serif'"/>
    <style:font-face style:name="Calibri1" svg:font-family="Calibri"/>
    <style:font-face style:name="OpenSymbol" svg:font-family="OpenSymbol"/>
    <style:font-face style:name="Symbol" svg:font-family="Symbol"/>
    <style:font-face style:name="Times New Roman" svg:font-family="'Times New Roman'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text-align="start" style:text-autospace="ideograph-alpha" style:line-break="strict" style:writing-mode="lr-tb" style:font-independent-line-spacing="false">
        <style:tab-stops/>
      </style:paragraph-properties>
      <style:text-properties fo:color="#000000" fo:font-size="11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text-align="start" style:justify-single-word="false" style:text-autospace="ideograph-alpha" style:punctuation-wrap="hanging" style:line-break="strict" style:writing-mode="page"/>
      <style:text-properties fo:color="#000000" style:font-name="Calibri" fo:font-size="11pt" fo:language="en" fo:country="US" style:font-name-asian="Lucida Sans Unicode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date>2026-06-21T10:46:11</dc:date>
    <meta:editing-duration>PT22H55M28S</meta:editing-duration>
    <meta:editing-cycles>32</meta:editing-cycles>
    <meta:generator>OpenOffice/4.1.16$Win32 OpenOffice.org_project/4116m3$Build-9816</meta:generator>
    <meta:document-statistic meta:table-count="1" meta:image-count="0" meta:object-count="2" meta:page-count="7" meta:paragraph-count="516" meta:word-count="2442" meta:character-count="16302"/>
  </office:meta>
</office:document-meta>
</file>